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file-entry manifest:media-type="image/png" manifest:full-path="Pictures/555748a0cd34dd0e3d5f75432fe90988.png"/>
  <manifest:file-entry manifest:media-type="image/png" manifest:full-path="Pictures/d245d8d346cabf79d4cc45b047da5f84.png"/>
  <manifest:file-entry manifest:media-type="image/png" manifest:full-path="Pictures/e19119a90a9795cc1ac665548288f764.png"/>
  <manifest:file-entry manifest:media-type="image/png" manifest:full-path="Pictures/25fbbbf8c8bd7ed599e5e5eb9a71950e.png"/>
  <manifest:file-entry manifest:media-type="image/png" manifest:full-path="Pictures/137f74284dcd8fd0a5e37efa6e72e0bf.png"/>
  <manifest:file-entry manifest:media-type="image/png" manifest:full-path="Pictures/1e946d5e94a2dde31a9fdf7ceefe9d47.png"/>
  <manifest:file-entry manifest:media-type="image/png" manifest:full-path="Pictures/f933a06499252a49ac0a7a97901765af.png"/>
  <manifest:file-entry manifest:media-type="image/jpeg" manifest:full-path="Pictures/c036c7ef85c9ae76759efe4a7fbad148.jpg"/>
  <manifest:file-entry manifest:media-type="image/jpeg" manifest:full-path="Pictures/b009f96be1aa96c7e13ae93c45459bb8.jpg"/>
  <manifest:file-entry manifest:media-type="image/jpeg" manifest:full-path="Pictures/c2af9090580a172aaeeb2752d5e59ade.jpg"/>
  <manifest:file-entry manifest:media-type="image/jpeg" manifest:full-path="Pictures/c5d0bc4f2ad5172f5e8450bed9415f89.jpg"/>
  <manifest:file-entry manifest:media-type="image/jpeg" manifest:full-path="Pictures/a4bcdf77962d642f475b7df81376c473.jpg"/>
  <manifest:file-entry manifest:media-type="image/jpeg" manifest:full-path="Pictures/f4f4b87565c3d220def254a1444be7be.jpg"/>
  <manifest:file-entry manifest:media-type="image/jpeg" manifest:full-path="Pictures/49a998eeb4156b5124567b1ff12b0675.jpg"/>
  <manifest:file-entry manifest:media-type="image/png" manifest:full-path="Pictures/473ddcd10ec69806bc871aed92b09943.png"/>
  <manifest:file-entry manifest:media-type="image/jpeg" manifest:full-path="Pictures/c49d035c431e8992d30b88d22302be29.jpg"/>
  <manifest:file-entry manifest:media-type="image/jpeg" manifest:full-path="Pictures/701ff5d2219a64d66923e58e2511241b.jpg"/>
  <manifest:file-entry manifest:media-type="image/jpeg" manifest:full-path="Pictures/35672d87796b31cb5a32affb174af4e1.jpg"/>
  <manifest:file-entry manifest:media-type="image/jpeg" manifest:full-path="Pictures/231627e99d45bc3688625428c2a22a88.jpg"/>
  <manifest:file-entry manifest:media-type="image/png" manifest:full-path="Pictures/458b2f2b4dec47b2dc8dc91d39e9bb3b.png"/>
  <manifest:file-entry manifest:media-type="image/png" manifest:full-path="Pictures/67aff4aae4e5dae74ad182c3578745f7.png"/>
  <manifest:file-entry manifest:media-type="image/png" manifest:full-path="Pictures/6ff17ee7bf843bfddd3468ead6f20dfe.png"/>
  <manifest:file-entry manifest:media-type="image/png" manifest:full-path="Pictures/8b6e66977003e19fb6bd7ee6b46dab0f.png"/>
  <manifest:file-entry manifest:media-type="image/png" manifest:full-path="Pictures/5a76357398bf4c4762307c3cb14eeb1a.png"/>
  <manifest:file-entry manifest:media-type="image/png" manifest:full-path="Pictures/dd6489506f23caf17f81b41a52185f28.png"/>
  <manifest:file-entry manifest:media-type="image/png" manifest:full-path="Pictures/3685c9606944a5aa6219e39e80b16d65.png"/>
  <manifest:file-entry manifest:media-type="image/png" manifest:full-path="Pictures/0e23814a2939eb2b03e438b78f3cfed8.png"/>
  <manifest:file-entry manifest:media-type="image/png" manifest:full-path="Pictures/19651492cab14c021bf63ff0bea6eecc.png"/>
  <manifest:file-entry manifest:media-type="image/png" manifest:full-path="Pictures/64e75585e2bfa175820415d49ef3bee4.png"/>
  <manifest:file-entry manifest:media-type="image/png" manifest:full-path="Pictures/737cda1438a6bf2940fc237d7e38676d.png"/>
  <manifest:file-entry manifest:media-type="image/png" manifest:full-path="Pictures/d90208488f85462957f553d02d44b914.png"/>
  <manifest:file-entry manifest:media-type="image/png" manifest:full-path="Pictures/23c845f419cab21aefc62b5f8aebd8ad.png"/>
  <manifest:file-entry manifest:media-type="image/png" manifest:full-path="Pictures/2b176a6577869050155697e72ad67993.png"/>
  <manifest:file-entry manifest:media-type="image/png" manifest:full-path="Pictures/65b6dbc134400b15355710e1193a2ac0.png"/>
  <manifest:file-entry manifest:media-type="image/png" manifest:full-path="Pictures/0f5800103df1bf039966fb55d36b0707.png"/>
  <manifest:file-entry manifest:media-type="image/png" manifest:full-path="Pictures/e3a6788a85642cb576736c48b09fee84.png"/>
  <manifest:file-entry manifest:media-type="image/png" manifest:full-path="Pictures/9a281a25725e36d5f924be74067bd268.png"/>
  <manifest:file-entry manifest:media-type="image/png" manifest:full-path="Pictures/a5edd90539503ce3bfcdeb52b7d076e4.png"/>
  <manifest:file-entry manifest:media-type="image/png" manifest:full-path="Pictures/ab788004093661323ea8ecdfa23f74b8.png"/>
  <manifest:file-entry manifest:media-type="image/png" manifest:full-path="Pictures/175fe50483537cdfdc961d089e7a2631.png"/>
  <manifest:file-entry manifest:media-type="image/png" manifest:full-path="Pictures/f2143a991dbed980f397386ffeab271a.png"/>
  <manifest:file-entry manifest:media-type="image/png" manifest:full-path="Pictures/f8c3dcead36aa6eb5715ef717b9a9c0a.png"/>
  <manifest:file-entry manifest:media-type="image/png" manifest:full-path="Pictures/668fac41e23adaa495a393e0cbc41c55.png"/>
  <manifest:file-entry manifest:media-type="image/png" manifest:full-path="Pictures/45bc94401a43d859572b8ac57556665f.png"/>
  <manifest:file-entry manifest:media-type="image/png" manifest:full-path="Pictures/4da284a2e69459748442bfa300736377.png"/>
  <manifest:file-entry manifest:media-type="image/png" manifest:full-path="Pictures/faed38844c2e7651d373958124eb984b.png"/>
  <manifest:file-entry manifest:media-type="image/png" manifest:full-path="Pictures/30419dd3759a782d13a62e4fd020adf7.png"/>
  <manifest:file-entry manifest:media-type="image/png" manifest:full-path="Pictures/874b305bcfefc322070856ec0e3f1d74.png"/>
  <manifest:file-entry manifest:media-type="image/png" manifest:full-path="Pictures/bf0fab9c8c653f52309336a5f4948d8c.png"/>
  <manifest:file-entry manifest:media-type="image/png" manifest:full-path="Pictures/d410fd4489bcafa0a4c972698f56a4e9.png"/>
  <manifest:file-entry manifest:media-type="image/png" manifest:full-path="Pictures/56eb7efe94bb98299b018922c4fb4c0b.png"/>
  <manifest:file-entry manifest:media-type="image/png" manifest:full-path="Pictures/1ee6e6982ed0b2521293086635b6daa5.png"/>
  <manifest:file-entry manifest:media-type="image/png" manifest:full-path="Pictures/c5357544686aa0371a00d0e233b55620.png"/>
  <manifest:file-entry manifest:media-type="image/png" manifest:full-path="Pictures/30244bcfbed07904d4f2c534551633f9.png"/>
  <manifest:file-entry manifest:media-type="image/png" manifest:full-path="Pictures/46b40f9be2a65f94a3fa43bf0db115e4.png"/>
  <manifest:file-entry manifest:media-type="image/png" manifest:full-path="Pictures/7796d5af8266047eed969e5666f2d2b2.png"/>
  <manifest:file-entry manifest:media-type="image/png" manifest:full-path="Pictures/7fc0e34dc654b6360cfe16845253401d.png"/>
  <manifest:file-entry manifest:media-type="image/png" manifest:full-path="Pictures/f4b01890dc7604b69733d82d745f5044.png"/>
  <manifest:file-entry manifest:media-type="image/png" manifest:full-path="Pictures/e6f1031f51e300fb827e961df9a659bf.png"/>
  <manifest:file-entry manifest:media-type="image/png" manifest:full-path="Pictures/2a6b8530a432b7977e7c5efc050a056c.png"/>
  <manifest:file-entry manifest:media-type="image/png" manifest:full-path="Pictures/3bc571d6f4ea0b58620a64d8ce105009.png"/>
  <manifest:file-entry manifest:media-type="image/png" manifest:full-path="Pictures/92bcaf9f0abcadbe8050af3625227cf3.png"/>
  <manifest:file-entry manifest:media-type="image/png" manifest:full-path="Pictures/8a8ee8db37b7d6909c3fb0df9e077bf4.png"/>
  <manifest:file-entry manifest:media-type="image/png" manifest:full-path="Pictures/b705d7ca6283ee6f01d3d7ab855d9deb.png"/>
  <manifest:file-entry manifest:media-type="image/png" manifest:full-path="Pictures/524c92bd6da4b4907993a12dfc131e1a.png"/>
  <manifest:file-entry manifest:media-type="image/png" manifest:full-path="Pictures/c8d3c366ed807df789eeb3487ad7f261.png"/>
  <manifest:file-entry manifest:media-type="image/png" manifest:full-path="Pictures/d3328340a4cd91b4865fdd205b7b6353.png"/>
  <manifest:file-entry manifest:media-type="image/png" manifest:full-path="Pictures/907556d2759765bb220954ae72356496.png"/>
  <manifest:file-entry manifest:media-type="image/png" manifest:full-path="Pictures/6087703b344d0da0bf107bc056657610.png"/>
  <manifest:file-entry manifest:media-type="image/png" manifest:full-path="Pictures/3e57882df5d6a3c7e89cc138e76688f5.png"/>
  <manifest:file-entry manifest:media-type="image/png" manifest:full-path="Pictures/eecf44e5716cfd8441edd3a0ab97729d.png"/>
  <manifest:file-entry manifest:media-type="image/png" manifest:full-path="Pictures/c45b61090e0222ba7a33356eee92e11d.png"/>
  <manifest:file-entry manifest:media-type="image/png" manifest:full-path="Pictures/2d9f308e5e9f4f88738d82d003644483.png"/>
  <manifest:file-entry manifest:media-type="image/png" manifest:full-path="Pictures/a41750607b92e5ccae0f023fa542cffd.png"/>
  <manifest:file-entry manifest:media-type="image/png" manifest:full-path="Pictures/2bbaa0291a5491a377ec8137fe75b82e.png"/>
  <manifest:file-entry manifest:media-type="image/png" manifest:full-path="Pictures/874775c25b6ea907e220056cd75a14a2.png"/>
  <manifest:file-entry manifest:media-type="image/png" manifest:full-path="Pictures/588218f42d2d1df9406a9c2a3c00f9ec.png"/>
  <manifest:file-entry manifest:media-type="image/png" manifest:full-path="Pictures/9074a59b85811509f8a6007c1f2936bd.png"/>
  <manifest:file-entry manifest:media-type="image/png" manifest:full-path="Pictures/2b8c0189023c2d8aba6852018db4eef3.png"/>
  <manifest:file-entry manifest:media-type="image/png" manifest:full-path="Pictures/9996f0f874b98ee44496d758f292e32f.png"/>
  <manifest:file-entry manifest:media-type="image/png" manifest:full-path="Pictures/b8d023c4ec2131018d76b76401bc6336.png"/>
  <manifest:file-entry manifest:media-type="image/png" manifest:full-path="Pictures/b54f6b6c542a06fbffdbf0f5d146aebc.png"/>
  <manifest:file-entry manifest:media-type="image/png" manifest:full-path="Pictures/f0a5cecdfbc0c00e6ffc6c09affe0876.png"/>
  <manifest:file-entry manifest:media-type="image/png" manifest:full-path="Pictures/57efabbda22b3d37c4e330b523f2e364.png"/>
  <manifest:file-entry manifest:media-type="image/png" manifest:full-path="Pictures/4ef6bb2deb3e0757918269a016b75afe.png"/>
  <manifest:file-entry manifest:media-type="image/png" manifest:full-path="Pictures/5f0da8c3ac1a0132c26f655f2ed4b318.png"/>
  <manifest:file-entry manifest:media-type="image/png" manifest:full-path="Pictures/5505fb00c78534c7ab7b83f0b953afef.png"/>
  <manifest:file-entry manifest:media-type="image/png" manifest:full-path="Pictures/355279fba5d52689d080aee35614bac5.png"/>
  <manifest:file-entry manifest:media-type="image/png" manifest:full-path="Pictures/2817bc0187807a581e294cddc1d45a93.png"/>
  <manifest:file-entry manifest:media-type="image/jpeg" manifest:full-path="Pictures/bdf7ea156963e8c4da96755e767496d0.jpg"/>
  <manifest:file-entry manifest:media-type="image/jpeg" manifest:full-path="Pictures/0d7692624697a0bbacfd9deb7e73abd2.jpg"/>
  <manifest:file-entry manifest:media-type="image/png" manifest:full-path="Pictures/c7dde05099a758e959ecf6d993430e51.png"/>
  <manifest:file-entry manifest:media-type="image/png" manifest:full-path="Pictures/948a051937e20226be7723323da871f2.png"/>
  <manifest:file-entry manifest:media-type="image/png" manifest:full-path="Pictures/9e5b423b7197fde0be7fd8a9517a4a2f.png"/>
  <manifest:file-entry manifest:media-type="image/png" manifest:full-path="Pictures/55d359f3afea3e562c104c6effad2951.png"/>
  <manifest:file-entry manifest:media-type="image/png" manifest:full-path="Pictures/d3a30c31f9d1ecd589c59b3a3843195b.png"/>
  <manifest:file-entry manifest:media-type="image/png" manifest:full-path="Pictures/772e300828edcf3491553846f4797bdf.png"/>
  <manifest:file-entry manifest:media-type="image/png" manifest:full-path="Pictures/cd3afb04ae8e0783e05830fcda4f56b6.png"/>
  <manifest:file-entry manifest:media-type="image/png" manifest:full-path="Pictures/de92aa9b08fa19b6656d8e6fc98f3468.png"/>
  <manifest:file-entry manifest:media-type="image/png" manifest:full-path="Pictures/ef50f983d4750b2da81cd1d836ef9133.png"/>
  <manifest:file-entry manifest:media-type="image/png" manifest:full-path="Pictures/5fb00e01c5329ef9adb245d5a25dd8d6.png"/>
  <manifest:file-entry manifest:media-type="image/png" manifest:full-path="Pictures/43730432dc2d82d17703ba47f3cb2683.png"/>
  <manifest:file-entry manifest:media-type="image/jpeg" manifest:full-path="Pictures/2c92427b27b20a44168955e632df6661.jpg"/>
  <manifest:file-entry manifest:media-type="image/jpeg" manifest:full-path="Pictures/5f32be6abcf4d2b493c35b8946a1f698.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pluginnote" style:family="table">
      <style:table-properties style:width="15cm" table:align="center" style:shadow="#808080 0.18cm 0.18cm"/>
    </style:style>
    <style:style style:name="pluginnote.A" style:family="table-column">
      <style:table-column-properties style:column-width="1.5cm"/>
    </style:style>
    <style:style style:name="pluginnote.B" style:family="table-column">
      <style:table-column-properties style:column-width="13.5cm"/>
    </style:style>
    <style:style style:name="pluginnotenote.A1" style:family="table-cell">
      <style:table-cell-properties style:vertical-align="middle" fo:padding="0.1cm" fo:border-left="0.002cm solid #000000" fo:border-right="none" fo:border-top="0.002cm solid #000000" fo:border-bottom="0.002cm solid #000000" fo:background-color="#eeffff"/>
    </style:style>
    <style:style style:name="pluginnotenote.B1" style:family="table-cell">
      <style:table-cell-properties style:vertical-align="middle" fo:padding="0.3cm" fo:border-left="none" fo:border-right="0.002cm solid #000000" fo:border-top="0.002cm solid #000000" fo:border-bottom="0.002cm solid #000000" fo:background-color="#eeffff"/>
    </style:style>
    <style:style style:name="pluginnotewarning.A1" style:family="table-cell">
      <style:table-cell-properties style:vertical-align="middle" fo:padding="0.1cm" fo:border-left="0.002cm solid #000000" fo:border-right="none" fo:border-top="0.002cm solid #000000" fo:border-bottom="0.002cm solid #000000" fo:background-color="#ffdddd"/>
    </style:style>
    <style:style style:name="pluginnotewarning.B1" style:family="table-cell">
      <style:table-cell-properties style:vertical-align="middle" fo:padding="0.3cm" fo:border-left="none" fo:border-right="0.002cm solid #000000" fo:border-top="0.002cm solid #000000" fo:border-bottom="0.002cm solid #000000" fo:background-color="#ffdddd"/>
    </style:style>
    <style:style style:name="pluginnoteimportant.A1" style:family="table-cell">
      <style:table-cell-properties style:vertical-align="middle" fo:padding="0.1cm" fo:border-left="0.002cm solid #000000" fo:border-right="none" fo:border-top="0.002cm solid #000000" fo:border-bottom="0.002cm solid #000000" fo:background-color="#ffffcc"/>
    </style:style>
    <style:style style:name="pluginnoteimportant.B1" style:family="table-cell">
      <style:table-cell-properties style:vertical-align="middle" fo:padding="0.3cm" fo:border-left="none" fo:border-right="0.002cm solid #000000" fo:border-top="0.002cm solid #000000" fo:border-bottom="0.002cm solid #000000" fo:background-color="#ffffcc"/>
    </style:style>
    <style:style style:name="pluginnotetip.A1" style:family="table-cell">
      <style:table-cell-properties style:vertical-align="middle" fo:padding="0.1cm" fo:border-left="0.002cm solid #000000" fo:border-right="none" fo:border-top="0.002cm solid #000000" fo:border-bottom="0.002cm solid #000000" fo:background-color="#ddffdd"/>
    </style:style>
    <style:style style:name="pluginnotetip.B1" style:family="table-cell">
      <style:table-cell-properties style:vertical-align="middle" fo:padding="0.3cm" fo:border-left="none" fo:border-right="0.002cm solid #000000" fo:border-top="0.002cm solid #000000" fo:border-bottom="0.002cm solid #000000" fo:background-color="#ddffdd"/>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start text:name="installation"/>Installation<text:bookmark-end text:name="installation"/></text:h>
      <text:h text:style-name="Heading_20_2" text:outline-level="2"><text:bookmark-start text:name="windows"/>Windows<text:bookmark-end text:name="windows"/></text:h>
      <text:p text:style-name="Text_20_body">The installation of ToolMap is rather simple. First you have to download the windows installer. It can be found on our web site:<text:line-break/> <text:a xlink:type="simple" xlink:href="http://www.crealp.ch/fr/accueil/thematiques/cartographie/toolmap/telechargement.html">http://www.crealp.ch/fr/accueil/thematiques/cartographie/toolmap/telechargement.html</text:a>.<text:line-break/>The setup wizard will then guide you through the installation process.</text:p>
      <text:p text:style-name="Text_20_body"><draw:frame draw:style-name="media" draw:name="" text:anchor-type="as-char" draw:z-index="0" svg:width="13.308541666667cm" svg:height="10.398125cm"><draw:image xlink:href="Pictures/555748a0cd34dd0e3d5f75432fe90988.png" xlink:type="simple" xlink:show="embed" xlink:actuate="onLoad"/></draw:frame></text:p>
      <text:p text:style-name="Text_20_body">Once you have activated the next step, the wizard will generate a default destination folder for the installation; you can, of course, change the destination folder.</text:p>
      <text:p text:style-name="Text_20_body"><draw:frame draw:style-name="media" draw:name="" text:anchor-type="as-char" draw:z-index="0" svg:width="13.308541666667cm" svg:height="10.398125cm"><draw:image xlink:href="Pictures/d245d8d346cabf79d4cc45b047da5f84.png" xlink:type="simple" xlink:show="embed" xlink:actuate="onLoad"/></draw:frame></text:p>
      <text:p text:style-name="Text_20_body">If you click on the [install] button, the installation will begin. Otherwise you can go back to change settings or simply cancel the operation. If you decided to launch the installation, a progress window will pop up. The installation process should be pretty fast.</text:p>
      <text:p text:style-name="Text_20_body"><draw:frame draw:style-name="media" draw:name="" text:anchor-type="as-char" draw:z-index="0" svg:width="13.308541666667cm" svg:height="10.398125cm"><draw:image xlink:href="Pictures/e19119a90a9795cc1ac665548288f764.png" xlink:type="simple" xlink:show="embed" xlink:actuate="onLoad"/></draw:frame></text:p>
      <text:p text:style-name="Text_20_body">Once the installation has been completed you'll have the choice to create a desktop shortcut before closing the setup wizard.</text:p>
      <text:p text:style-name="Text_20_body"><draw:frame draw:style-name="media" draw:name="" text:anchor-type="as-char" draw:z-index="0" svg:width="13.308541666667cm" svg:height="10.398125cm"><draw:image xlink:href="Pictures/25fbbbf8c8bd7ed599e5e5eb9a71950e.png" xlink:type="simple" xlink:show="embed" xlink:actuate="onLoad"/></draw:frame></text:p>
      <text:p text:style-name="Text_20_body">ToolMap can now be launched using either the desktop icon or the menu entry located in Programs → ToolMap2 → ToolMap</text:p>
      <text:h text:style-name="Heading_20_3" text:outline-level="3"><text:bookmark-start text:name="silent_installation"/>Silent Installation<text:bookmark-end text:name="silent_installation"/></text:h>
      <text:p text:style-name="Text_20_body">ToolMap may also be installed without requiring the user to select options or click next. This mode, also called unattended installation, may be particularly useful for system administrator trying to deploy ToolMap on multiple computers without the hassle to go through all the wizard pages.  </text:p>
      <text:h text:style-name="Heading_20_4" text:outline-level="4"><text:bookmark-start text:name="installing"/>Installing<text:bookmark-end text:name="installing"/></text:h>
      <text:p text:style-name="Text_20_body">The following command line may be used for the silent installation of ToolMap:</text:p>
      <text:p text:style-name="Text_20_body"><text:span text:style-name="Emphasis">InstallToolMap_d967.exe /S /INSTDIR=”C:\Program Files\ToolMap2” /AllUsers</text:span></text:p>
      <text:list text:style-name="List_20_1">
        <text:list-item>
          <text:p text:style-name="Text_20_body"> <text:span text:style-name="Strong_20_Emphasis">/S:</text:span> inform the installer to be silent</text:p>
        </text:list-item>
      </text:list>
      <text:list text:style-name="List_20_1">
        <text:list-item>
          <text:p text:style-name="Text_20_body"> <text:span text:style-name="Strong_20_Emphasis">/INSTDIR:</text:span> Path for installing ToolMap</text:p>
        </text:list-item>
      </text:list>
      <text:list text:style-name="List_20_1">
        <text:list-item>
          <text:p text:style-name="Text_20_body"> <text:span text:style-name="Strong_20_Emphasis">/AllUsers</text:span> (or <text:span text:style-name="Strong_20_Emphasis">/CurrentUser</text:span>): Install ToolMap for all users (administrator privilege required) or for the current one only.</text:p>
        </text:list-item>
      </text:list>
      <text:h text:style-name="Heading_20_4" text:outline-level="4"><text:bookmark-start text:name="uninstalling"/>Uninstalling<text:bookmark-end text:name="uninstalling"/></text:h>
      <text:p text:style-name="Text_20_body">The following command line may be used for uninstalling ToolMap silently:</text:p>
      <text:p text:style-name="Text_20_body"><text:span text:style-name="Emphasis">“C:\Program File\ToolMap2\uninst.exe” /S</text:span></text:p>
      <text:h text:style-name="Heading_20_2" text:outline-level="2"><text:bookmark-start text:name="mac_osx"/>Mac OSX<text:bookmark-end text:name="mac_osx"/></text:h>
      <text:p text:style-name="Text_20_body">Download the ToolMap’s .DMG file from <text:a xlink:type="simple" xlink:href="http://www.crealp.ch/fr/toolmap-telechargement.html">http://www.crealp.ch/fr/toolmap-telechargement.html</text:a> and then double-click on it. A new Finder window similar to the one illustrated bellow should appear. </text:p>
      <text:p text:style-name="Text_20_body"><draw:frame draw:style-name="media" draw:name="" text:anchor-type="as-char" draw:z-index="0" svg:width="13.070416666667cm" svg:height="12.117916666667cm"><draw:image xlink:href="Pictures/137f74284dcd8fd0a5e37efa6e72e0bf.png" xlink:type="simple" xlink:show="embed" xlink:actuate="onLoad"/></draw:frame></text:p>
      <text:p text:style-name="Text_20_body">Drag the ToolMap icon into the “Applications” folder to install ToolMap. Once ToolMap is installed, you can safely eject it's disk image. Click on the ToolMap disk icon on the Desktop and then press CMD-E.</text:p>
      <text:p text:style-name="Text_20_body"><draw:frame draw:style-name="media" draw:name="" text:anchor-type="as-char" draw:z-index="0" svg:width="3.6777083333333cm" svg:height="3.889375cm"><draw:image xlink:href="Pictures/1e946d5e94a2dde31a9fdf7ceefe9d47.png" xlink:type="simple" xlink:show="embed" xlink:actuate="onLoad"/></draw:frame></text:p>
      <text:p text:style-name="Text_20_body">Delete the .DMG file by dragging it to the trash.</text:p>
      <text:h text:style-name="Heading_20_2" text:outline-level="2"><text:bookmark-start text:name="linux"/>Linux<text:bookmark-end text:name="linux"/></text:h>
      <text:p text:style-name="Text_20_body">ToolMap is actually only available as Debian (*.DEB) package for Ubuntu. To install ToolMap, you may either run the following command line: sudo dpkg -i toolmap_2.4.1337_amd64.deb or use your favorite package manager</text:p>
      <text:h text:style-name="Heading_20_1" text:outline-level="1"><text:bookmark-start text:name="user_interface_overview"/>User Interface Overview<text:bookmark-end text:name="user_interface_overview"/></text:h>
      <text:p text:style-name="Text_20_body">The ToolMap user interface integrates the following elements:</text:p>
      <text:p text:style-name="Text_20_body"><draw:frame draw:style-name="media" draw:name="" text:anchor-type="as-char" draw:z-index="0" svg:width="16.933333333333cm" svg:height="10.689166666667cm"><draw:image xlink:href="Pictures/f933a06499252a49ac0a7a97901765af.png" xlink:type="simple" xlink:show="embed" xlink:actuate="onLoad"/></draw:frame></text:p>
      <text:list text:style-name="Numbering_20_1">
        <text:list-item>
          <text:p text:style-name="Text_20_body"> Menu bar</text:p>
        </text:list-item>
        <text:list-item>
          <text:p text:style-name="Text_20_body"> Toolbar</text:p>
        </text:list-item>
        <text:list-item>
          <text:p text:style-name="Text_20_body"> Table of content</text:p>
        </text:list-item>
        <text:list-item>
          <text:p text:style-name="Text_20_body"> Visualization and editing window</text:p>
        </text:list-item>
        <text:list-item>
          <text:p text:style-name="Text_20_body"> Status bar</text:p>
        </text:list-item>
      </text:list>
      <text:h text:style-name="Heading_20_2" text:outline-level="2"><text:bookmark-start text:name="menu_bar"/>Menu bar<text:bookmark-end text:name="menu_bar"/></text:h>
      <text:p text:style-name="Text_20_body">In the menu bar nine menus are available, each of them will lead you to different options:</text:p>
      <text:list text:style-name="Numbering_20_1">
        <text:list-item>
          <text:p text:style-name="Text_20_body"> <text:span text:style-name="Emphasis">Project</text:span>: This menu contains all options related to the project management.</text:p>
        </text:list-item>
        <text:list-item>
          <text:p text:style-name="Text_20_body"> <text:span text:style-name="Emphasis">Data</text:span>: This menu allows the user to add or import support data into the project.</text:p>
        </text:list-item>
        <text:list-item>
          <text:p text:style-name="Text_20_body"> <text:span text:style-name="Emphasis">View</text:span>: The view menu contains all options for navigating and zooming into the displayed data.</text:p>
        </text:list-item>
        <text:list-item>
          <text:p text:style-name="Text_20_body"> <text:span text:style-name="Emphasis">Selection</text:span>: This menu contains tools for managing the selection.</text:p>
        </text:list-item>
        <text:list-item>
          <text:p text:style-name="Text_20_body"> <text:span text:style-name="Emphasis">Edition</text:span>: All tools related to the editing process are located into this menu.</text:p>
        </text:list-item>
        <text:list-item>
          <text:p text:style-name="Text_20_body"> <text:span text:style-name="Emphasis">Attribution</text:span>: This menu contains the tools used when attributing datas.</text:p>
        </text:list-item>
        <text:list-item>
          <text:p text:style-name="Text_20_body"> <text:span text:style-name="Emphasis">Validation</text:span>: This menu contains the tools used to check the objects and layers before exportation as well as the <text:span text:style-name="Emphasis">Statistics…</text:span> tool.</text:p>
        </text:list-item>
        <text:list-item>
          <text:p text:style-name="Text_20_body"> <text:span text:style-name="Emphasis">Window</text:span>: windows management and other functionalities.</text:p>
        </text:list-item>
        <text:list-item>
          <text:p text:style-name="Text_20_body"> <text:span text:style-name="Emphasis">Help</text:span>: The Help Menu provides various help functions as well as options for reporting a bug.</text:p>
        </text:list-item>
      </text:list>
      <text:h text:style-name="Heading_20_2" text:outline-level="2"><text:bookmark-start text:name="toolbar"/>Toolbar<text:bookmark-end text:name="toolbar"/></text:h>
      <text:p text:style-name="Text_20_body">The toolbar is accessible on top of the application window, right under the menu bar. It allows to quickly access to the different main tools available in ToolMap. Most of the toolbar buttons are grayed out while no project is open. </text:p>
      <text:h text:style-name="Heading_20_3" text:outline-level="3"><text:bookmark-start text:name="selection_tool"/>Selection tool<text:bookmark-end text:name="selection_tool"/></text:h>
      <text:list text:style-name="List_20_1">
        <text:list-item>
          <text:p text:style-name="Text_20_body"> <draw:frame draw:style-name="media" draw:name="" text:anchor-type="as-char" draw:z-index="0" svg:width="1.031875cm" svg:height="1.031875cm"><draw:image xlink:href="Pictures/c036c7ef85c9ae76759efe4a7fbad148.jpg" xlink:type="simple" xlink:show="embed" xlink:actuate="onLoad"/></draw:frame>Select one or several geometrical objects</text:p>
        </text:list-item>
      </text:list>
      <text:h text:style-name="Heading_20_3" text:outline-level="3"><text:bookmark-start text:name="navigation_tools"/>Navigation tools<text:bookmark-end text:name="navigation_tools"/></text:h>
      <text:list text:style-name="List_20_1">
        <text:list-item>
          <text:p text:style-name="Text_20_body"> <draw:frame draw:style-name="media" draw:name="" text:anchor-type="as-char" draw:z-index="0" svg:width="1.031875cm" svg:height="1.031875cm"><draw:image xlink:href="Pictures/b009f96be1aa96c7e13ae93c45459bb8.jpg" xlink:type="simple" xlink:show="embed" xlink:actuate="onLoad"/></draw:frame>Zoom to the maximum extent of all visible layers</text:p>
        </text:list-item>
        <text:list-item>
          <text:p text:style-name="Text_20_body"> <draw:frame draw:style-name="media" draw:name="" text:anchor-type="as-char" draw:z-index="0" svg:width="1.031875cm" svg:height="1.0054166666667cm"><draw:image xlink:href="Pictures/c2af9090580a172aaeeb2752d5e59ade.jpg" xlink:type="simple" xlink:show="embed" xlink:actuate="onLoad"/></draw:frame>Zoom in or out into the visualization window</text:p>
        </text:list-item>
        <text:list-item>
          <text:p text:style-name="Text_20_body"> <draw:frame draw:style-name="media" draw:name="" text:anchor-type="as-char" draw:z-index="0" svg:width="1.031875cm" svg:height="0.9525cm"><draw:image xlink:href="Pictures/c5d0bc4f2ad5172f5e8450bed9415f89.jpg" xlink:type="simple" xlink:show="embed" xlink:actuate="onLoad"/></draw:frame>Pan the view in any direction</text:p>
        </text:list-item>
        <text:list-item>
          <text:p text:style-name="Text_20_body"> <draw:frame draw:style-name="media" draw:name="" text:anchor-type="as-char" draw:z-index="0" svg:width="1.031875cm" svg:height="1.031875cm"><draw:image xlink:href="Pictures/a4bcdf77962d642f475b7df81376c473.jpg" xlink:type="simple" xlink:show="embed" xlink:actuate="onLoad"/></draw:frame>Go back to the previous zoom extent</text:p>
        </text:list-item>
      </text:list>
      <text:h text:style-name="Heading_20_3" text:outline-level="3"><text:bookmark-start text:name="edition_tool"/>Edition tool<text:bookmark-end text:name="edition_tool"/></text:h>
      <text:list text:style-name="List_20_1">
        <text:list-item>
          <text:p text:style-name="Text_20_body"> <draw:frame draw:style-name="media" draw:name="" text:anchor-type="as-char" draw:z-index="0" svg:width="1.031875cm" svg:height="1.031875cm"><draw:image xlink:href="Pictures/f4f4b87565c3d220def254a1444be7be.jpg" xlink:type="simple" xlink:show="embed" xlink:actuate="onLoad"/></draw:frame>Draw a new object</text:p>
        </text:list-item>
        <text:list-item>
          <text:p text:style-name="Text_20_body"> <draw:frame draw:style-name="media" draw:name="" text:anchor-type="as-char" draw:z-index="0" svg:width="1.031875cm" svg:height="0.97895833333333cm"><draw:image xlink:href="Pictures/49a998eeb4156b5124567b1ff12b0675.jpg" xlink:type="simple" xlink:show="embed" xlink:actuate="onLoad"/></draw:frame>Modify an existing object</text:p>
        </text:list-item>
        <text:list-item>
          <text:p text:style-name="Text_20_body"> <draw:frame draw:style-name="media" draw:name="" text:anchor-type="as-char" draw:z-index="0" svg:width="1.031875cm" svg:height="1.031875cm"><draw:image xlink:href="Pictures/473ddcd10ec69806bc871aed92b09943.png" xlink:type="simple" xlink:show="embed" xlink:actuate="onLoad"/></draw:frame>Modify shared node</text:p>
        </text:list-item>
      </text:list>
      <text:h text:style-name="Heading_20_3" text:outline-level="3"><text:bookmark-start text:name="attribution_tools"/>Attribution tools<text:bookmark-end text:name="attribution_tools"/></text:h>
      <text:list text:style-name="List_20_1">
        <text:list-item>
          <text:p text:style-name="Text_20_body"> <draw:frame draw:style-name="media" draw:name="" text:anchor-type="as-char" draw:z-index="0" svg:width="1.031875cm" svg:height="1.031875cm"><draw:image xlink:href="Pictures/c49d035c431e8992d30b88d22302be29.jpg" xlink:type="simple" xlink:show="embed" xlink:actuate="onLoad"/></draw:frame>Display the Object kind panel</text:p>
        </text:list-item>
        <text:list-item>
          <text:p text:style-name="Text_20_body"> <draw:frame draw:style-name="media" draw:name="" text:anchor-type="as-char" draw:z-index="0" svg:width="1.031875cm" svg:height="1.031875cm"><draw:image xlink:href="Pictures/701ff5d2219a64d66923e58e2511241b.jpg" xlink:type="simple" xlink:show="embed" xlink:actuate="onLoad"/></draw:frame>Display the Object attribute window</text:p>
        </text:list-item>
      </text:list>
      <text:h text:style-name="Heading_20_3" text:outline-level="3"><text:bookmark-start text:name="information_tool"/>Information tool<text:bookmark-end text:name="information_tool"/></text:h>
      <text:list text:style-name="List_20_1">
        <text:list-item>
          <text:p text:style-name="Text_20_body"> <draw:frame draw:style-name="media" draw:name="" text:anchor-type="as-char" draw:z-index="0" svg:width="1.031875cm" svg:height="1.031875cm"><draw:image xlink:href="Pictures/35672d87796b31cb5a32affb174af4e1.jpg" xlink:type="simple" xlink:show="embed" xlink:actuate="onLoad"/></draw:frame>Display the identification window</text:p>
        </text:list-item>
      </text:list>
      <text:h text:style-name="Heading_20_3" text:outline-level="3"><text:bookmark-start text:name="scale"/>Scale<text:bookmark-end text:name="scale"/></text:h>
      <text:list text:style-name="List_20_1">
        <text:list-item>
          <text:p text:style-name="Text_20_body"> <draw:frame draw:style-name="media" draw:name="" text:anchor-type="as-char" draw:z-index="0" svg:width="3.4395833333333cm" svg:height="0.555625cm"><draw:image xlink:href="Pictures/231627e99d45bc3688625428c2a22a88.jpg" xlink:type="simple" xlink:show="embed" xlink:actuate="onLoad"/></draw:frame>Drop-down menu of available scales. User defined scale can be set using the Project → Edit → Settings menu </text:p>
        </text:list-item>
      </text:list>
      <text:h text:style-name="Heading_20_2" text:outline-level="2"><text:bookmark-start text:name="table_of_content"/>Table of Content<text:bookmark-end text:name="table_of_content"/></text:h>
      <text:p text:style-name="Text_20_body">The table of content shows a list of all the layers loaded in the project. It looks like the following:</text:p>
      <text:p text:style-name="Text_20_body"><draw:frame draw:style-name="media" draw:name="" text:anchor-type="as-char" draw:z-index="0" svg:width="6.2441666666667cm" svg:height="5.953125cm"><draw:image xlink:href="Pictures/458b2f2b4dec47b2dc8dc91d39e9bb3b.png" xlink:type="simple" xlink:show="embed" xlink:actuate="onLoad"/></draw:frame></text:p>
      <text:list text:style-name="Numbering_20_1">
        <text:list-item>
          <text:p text:style-name="Text_20_body"> Construction layers, they are automatically generated at the creation of the project and can be edited. They are displayed using a bold font.</text:p>
        </text:list-item>
        <text:list-item>
          <text:p text:style-name="Text_20_body"> Support Themes, they cannot be edited.</text:p>
        </text:list-item>
      </text:list>
      <text:h text:style-name="Heading_20_2" text:outline-level="2"><text:bookmark-start text:name="status_bar"/>Status bar<text:bookmark-end text:name="status_bar"/></text:h>
      <text:p text:style-name="Text_20_body">The status bar at the bottom of the application window provides additional information like geographical coordinates or the number of features selected.</text:p>
      <text:h text:style-name="Heading_20_2" text:outline-level="2"><text:bookmark-start text:name="keyboard_shortcuts"/>Keyboard shortcuts<text:bookmark-end text:name="keyboard_shortcuts"/></text:h>
      <text:p text:style-name="Text_20_body">Keyboard Shortcuts have been set to the most used functions to make the use of Toolmap easier and quicker.</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67aff4aae4e5dae74ad182c3578745f7.png" xlink:type="simple" xlink:show="embed" xlink:actuate="onLoad"/></draw:frame></text:p>
          </table:table-cell>
          <table:table-cell table:style-name="pluginnotenote.B1" office:value-type="string">
            <text:p text:style-name="Text_20_body">Under Mac OSX, Ctrl is replaced by the standard CMD(⌘) button.</text:p>
          </table:table-cell>
        </table:table-row>
      </table:table>
      <text:p text:style-name="Text_20_body"><text:h text:style-name="Heading_20_3" text:outline-level="3"><text:bookmark-start text:name="project_management"/>Project management<text:bookmark-end text:name="project_management"/></text:h></text:p>
      <text:list text:style-name="List_20_1">
        <text:list-item>
          <text:p text:style-name="Text_20_body"> <text:span text:style-name="Strong_20_Emphasis">Ctrl+N</text:span>: Create a new empty project</text:p>
        </text:list-item>
        <text:list-item>
          <text:p text:style-name="Text_20_body"> <text:span text:style-name="Strong_20_Emphasis">Ctrl+Alt+N</text:span>: Create a new project based on a template</text:p>
        </text:list-item>
        <text:list-item>
          <text:p text:style-name="Text_20_body"> <text:span text:style-name="Strong_20_Emphasis">Ctrl+Alt+O</text:span>: Open an existing project</text:p>
        </text:list-item>
        <text:list-item>
          <text:p text:style-name="Text_20_body"> <text:span text:style-name="Strong_20_Emphasis">Ctrl+S</text:span>: Backup the project</text:p>
        </text:list-item>
        <text:list-item>
          <text:p text:style-name="Text_20_body"> <text:span text:style-name="Strong_20_Emphasis">Ctrl+Alt+S</text:span>: Save the project as a template</text:p>
        </text:list-item>
        <text:list-item>
          <text:p text:style-name="Text_20_body"> <text:span text:style-name="Strong_20_Emphasis">Ctrl+Alt+E</text:span>: Open the export layer window</text:p>
        </text:list-item>
        <text:list-item>
          <text:p text:style-name="Text_20_body"> <text:span text:style-name="Strong_20_Emphasis">Ctrl+O</text:span>: Link data</text:p>
        </text:list-item>
        <text:list-item>
          <text:p text:style-name="Text_20_body"> <text:span text:style-name="Strong_20_Emphasis">Ctrl+W</text:span>: Unlink data</text:p>
        </text:list-item>
      </text:list>
      <text:h text:style-name="Heading_20_3" text:outline-level="3"><text:bookmark-start text:name="navigation_tools1"/>Navigation tools<text:bookmark-end text:name="navigation_tools1"/></text:h>
      <text:list text:style-name="List_20_1">
        <text:list-item>
          <text:p text:style-name="Text_20_body"> <text:span text:style-name="Strong_20_Emphasis">&lt;</text:span>: Previous zoom</text:p>
        </text:list-item>
        <text:list-item>
          <text:p text:style-name="Text_20_body"> <text:span text:style-name="Strong_20_Emphasis">Z</text:span>: Zoom tool</text:p>
        </text:list-item>
        <text:list-item>
          <text:p text:style-name="Text_20_body"> <text:span text:style-name="Strong_20_Emphasis">H</text:span>: Pan tool</text:p>
        </text:list-item>
        <text:list-item>
          <text:p text:style-name="Text_20_body"> <text:span text:style-name="Strong_20_Emphasis">Ctrl+0</text:span>: Zoom to the full extent</text:p>
        </text:list-item>
        <text:list-item>
          <text:p text:style-name="Text_20_body"> <text:span text:style-name="Strong_20_Emphasis">Ctrl+1</text:span>: Zoom to frame</text:p>
        </text:list-item>
        <text:list-item>
          <text:p text:style-name="Text_20_body"> <text:span text:style-name="Strong_20_Emphasis">Ctrl+2</text:span>: Zoom to selected layer</text:p>
        </text:list-item>
        <text:list-item>
          <text:p text:style-name="Text_20_body"> <text:span text:style-name="Strong_20_Emphasis">Ctrl+R</text:span>: Refresh display</text:p>
        </text:list-item>
      </text:list>
      <text:h text:style-name="Heading_20_3" text:outline-level="3"><text:bookmark-start text:name="editor_tools"/>Editor tools<text:bookmark-end text:name="editor_tools"/></text:h>
      <text:list text:style-name="List_20_1">
        <text:list-item>
          <text:p text:style-name="Text_20_body"> <text:span text:style-name="Strong_20_Emphasis">D</text:span>: Draw a feature</text:p>
        </text:list-item>
        <text:list-item>
          <text:p text:style-name="Text_20_body"> <text:span text:style-name="Strong_20_Emphasis">M</text:span>: Modify a feature</text:p>
        </text:list-item>
        <text:list-item>
          <text:p text:style-name="Text_20_body"> <text:span text:style-name="Strong_20_Emphasis">P</text:span>: Draw a Bezier</text:p>
        </text:list-item>
        <text:list-item>
          <text:p text:style-name="Text_20_body"> <text:span text:style-name="Strong_20_Emphasis">A</text:span>: Modify a Bezier</text:p>
        </text:list-item>
        <text:list-item>
          <text:p text:style-name="Text_20_body"> <text:span text:style-name="Strong_20_Emphasis">Ctrl+Z</text:span>: Remove the last vertex</text:p>
        </text:list-item>
        <text:list-item>
          <text:p text:style-name="Text_20_body"> <text:span text:style-name="Strong_20_Emphasis">Ctrl+V</text:span>: Display the vertex positions window</text:p>
        </text:list-item>
        <text:list-item>
          <text:p text:style-name="Text_20_body"> <text:span text:style-name="Strong_20_Emphasis">I</text:span>: Insert vertex</text:p>
        </text:list-item>
        <text:list-item>
          <text:p text:style-name="Text_20_body"> <text:span text:style-name="Strong_20_Emphasis">C</text:span>: Delete vertex</text:p>
        </text:list-item>
        <text:list-item>
          <text:p text:style-name="Text_20_body"> <text:span text:style-name="Strong_20_Emphasis">Ctrl+T</text:span>: Move a shared Node</text:p>
        </text:list-item>
        <text:list-item>
          <text:p text:style-name="Text_20_body"> <text:span text:style-name="Strong_20_Emphasis">DEL</text:span>: Delete the selected objects</text:p>
        </text:list-item>
        <text:list-item>
          <text:p text:style-name="Text_20_body"> <text:span text:style-name="Strong_20_Emphasis">Ctrl+X</text:span>: Activate the line cutter tool</text:p>
        </text:list-item>
        <text:list-item>
          <text:p text:style-name="Text_20_body"> <text:span text:style-name="Strong_20_Emphasis">Ctrl+F</text:span>: Merge the selected lines</text:p>
        </text:list-item>
        <text:list-item>
          <text:p text:style-name="Text_20_body"> <text:span text:style-name="Strong_20_Emphasis">Ctrl+I</text:span>: Create intersections</text:p>
        </text:list-item>
        <text:list-item>
          <text:p text:style-name="Text_20_body"> <text:span text:style-name="Strong_20_Emphasis">Ctrl+Alt+F</text:span>: Flip the selected line (change the orientation)</text:p>
        </text:list-item>
        <text:list-item>
          <text:p text:style-name="Text_20_body"> <text:span text:style-name="Strong_20_Emphasis">Ctrl+G</text:span>: Display the snapping panel</text:p>
        </text:list-item>
        <text:list-item>
          <text:p text:style-name="Text_20_body"> <text:span text:style-name="Strong_20_Emphasis">Ctrl+Alt+G</text:span>: Display snapping radius</text:p>
        </text:list-item>
      </text:list>
      <text:list text:style-name="List_20_1">
        <text:list-item>
          <text:p text:style-name="Text_20_body"> <text:span text:style-name="Strong_20_Emphasis">V</text:span>: Selection tool</text:p>
        </text:list-item>
        <text:list-item>
          <text:p text:style-name="Text_20_body"> <text:span text:style-name="Strong_20_Emphasis">Ctrl+D</text:span>: Clear Selection</text:p>
        </text:list-item>
      </text:list>
      <text:list text:style-name="List_20_1">
        <text:list-item>
          <text:p text:style-name="Text_20_body"> <text:span text:style-name="Strong_20_Emphasis">ENTER</text:span> OR <text:span text:style-name="Strong_20_Emphasis">TAB</text:span>: Finish a segment or apply the modifications</text:p>
        </text:list-item>
        <text:list-item>
          <text:p text:style-name="Text_20_body"> <text:span text:style-name="Strong_20_Emphasis">ESC</text:span>: Cancel an edition or modification</text:p>
        </text:list-item>
      </text:list>
      <text:h text:style-name="Heading_20_3" text:outline-level="3"><text:bookmark-start text:name="attribute_tools"/>Attribute tools<text:bookmark-end text:name="attribute_tools"/></text:h>
      <text:list text:style-name="List_20_1">
        <text:list-item>
          <text:p text:style-name="Text_20_body"> <text:span text:style-name="Strong_20_Emphasis">Ctrl+A</text:span>: Display the Object attribute window</text:p>
        </text:list-item>
        <text:list-item>
          <text:p text:style-name="Text_20_body"> <text:span text:style-name="Strong_20_Emphasis">Ctrl+Alt+A</text:span>: Display the Object attribute window (batch)</text:p>
        </text:list-item>
        <text:list-item>
          <text:p text:style-name="Text_20_body"> <text:span text:style-name="Strong_20_Emphasis">Ctrl+Y</text:span>: Set Orientation tool</text:p>
        </text:list-item>
      </text:list>
      <text:h text:style-name="Heading_20_3" text:outline-level="3"><text:bookmark-start text:name="others"/>Others<text:bookmark-end text:name="others"/></text:h>
      <text:list text:style-name="List_20_1">
        <text:list-item>
          <text:p text:style-name="Text_20_body"> <text:span text:style-name="Strong_20_Emphasis">Ctrl+L</text:span>: Display the log window</text:p>
        </text:list-item>
        <text:list-item>
          <text:p text:style-name="Text_20_body"> <text:span text:style-name="Strong_20_Emphasis">Ctrl+Alt+R</text:span>: Run the selected query</text:p>
        </text:list-item>
        <text:list-item>
          <text:p text:style-name="Text_20_body"> <text:span text:style-name="Strong_20_Emphasis">Ctrl+Alt+I</text:span>: Display the information Window</text:p>
        </text:list-item>
      </text:list>
      <text:h text:style-name="Heading_20_1" text:outline-level="1"><text:bookmark-start text:name="project_management1"/>Project Management<text:bookmark-end text:name="project_management1"/></text:h>
      <text:p text:style-name="Text_20_body">The whole management of the project is made with the menu <text:span text:style-name="Emphasis">Project</text:span>, which includes the following options:</text:p>
      <text:list text:style-name="List_20_1">
        <text:list-item>
          <text:p text:style-name="Text_20_body"> <text:span text:style-name="Emphasis">New Project</text:span>: create a new project</text:p>
        </text:list-item>
        <text:list-item>
          <text:p text:style-name="Text_20_body"> <text:span text:style-name="Emphasis">Open…</text:span>: open an existing project</text:p>
        </text:list-item>
        <text:list-item>
          <text:p text:style-name="Text_20_body"> <text:span text:style-name="Emphasis">Recent</text:span>: open a recently used project</text:p>
        </text:list-item>
        <text:list-item>
          <text:p text:style-name="Text_20_body"> <text:span text:style-name="Emphasis">Backup</text:span>: create a backup of the project</text:p>
        </text:list-item>
        <text:list-item>
          <text:p text:style-name="Text_20_body"> <text:span text:style-name="Emphasis">Manage backup</text:span>: open the backup management window</text:p>
        </text:list-item>
        <text:list-item>
          <text:p text:style-name="Text_20_body"> <text:span text:style-name="Emphasis">Save as Template</text:span>: save your project as a template</text:p>
        </text:list-item>
        <text:list-item>
          <text:p text:style-name="Text_20_body"> <text:span text:style-name="Emphasis">Export Layer…</text:span>: export a layer or the project as shapefile</text:p>
        </text:list-item>
        <text:list-item>
          <text:p text:style-name="Text_20_body"> <text:span text:style-name="Emphasis">Export Model as PDF…</text:span>: export your data model as PDF</text:p>
        </text:list-item>
        <text:list-item>
          <text:p text:style-name="Text_20_body"> <text:span text:style-name="Emphasis">Edit</text:span>: edit the project</text:p>
        </text:list-item>
        <text:list-item>
          <text:p text:style-name="Text_20_body"> <text:span text:style-name="Emphasis">Exit</text:span>: quit ToolMap</text:p>
        </text:list-item>
      </text:list>
      <text:h text:style-name="Heading_20_2" text:outline-level="2"><text:bookmark-start text:name="new_project"/>New project<text:bookmark-end text:name="new_project"/></text:h>
      <text:p text:style-name="Text_20_body">To create a new project, select <text:span text:style-name="Emphasis">Project</text:span> → <text:span text:style-name="Emphasis">New Project</text:span> → <text:span text:style-name="Emphasis">Empty…</text:span>. The dialog box illustrated bellow appears. </text:p>
      <text:p text:style-name="Text_20_body"><draw:frame draw:style-name="media" draw:name="" text:anchor-type="as-char" draw:z-index="0" svg:width="11.90625cm" svg:height="6.50875cm"><draw:image xlink:href="Pictures/6ff17ee7bf843bfddd3468ead6f20dfe.png" xlink:type="simple" xlink:show="embed" xlink:actuate="onLoad"/></draw:frame></text:p>
      <text:list text:style-name="Numbering_20_1">
        <text:list-item>
          <text:p text:style-name="Text_20_body"> Project Path</text:p>
        </text:list-item>
        <text:list-item>
          <text:p text:style-name="Text_20_body"> Project name</text:p>
        </text:list-item>
        <text:list-item>
          <text:p text:style-name="Text_20_body"> Units (meters, Kilometers, Lat/Long). Actually this option isn't enabled and projects are always using meters as their units</text:p>
        </text:list-item>
        <text:list-item>
          <text:p text:style-name="Text_20_body"> Projection system (no projection, Swiss projection). Actually this option isn't enabled and only “no projection” is supported.</text:p>
        </text:list-item>
        <text:list-item>
          <text:p text:style-name="Text_20_body"> Create a new empty project and activate the next step</text:p>
        </text:list-item>
        <text:list-item>
          <text:p text:style-name="Text_20_body"> Cancel the creation of the project</text:p>
        </text:list-item>
      </text:list>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8b6e66977003e19fb6bd7ee6b46dab0f.png" xlink:type="simple" xlink:show="embed" xlink:actuate="onLoad"/></draw:frame></text:p>
          </table:table-cell>
          <table:table-cell table:style-name="pluginnotewarning.B1" office:value-type="string">
            <text:p text:style-name="Text_20_body">ToolMap will not run correctly if the project isn't stored on a local disk </text:p>
          </table:table-cell>
        </table:table-row>
      </table:table>
      <text:p text:style-name="Text_20_body"><text:h text:style-name="Heading_20_3" text:outline-level="3"><text:bookmark-start text:name="generalities"/>Generalities<text:bookmark-end text:name="generalities"/></text:h>The <text:span text:style-name="Emphasis">Project Properties</text:span> tab of the Project Definition window allows to complete some generic project information.</text:p>
      <text:p text:style-name="Text_20_body"><draw:frame draw:style-name="media" draw:name="" text:anchor-type="as-char" draw:z-index="0" svg:width="12.7cm" svg:height="10.186458333333cm"><draw:image xlink:href="Pictures/5a76357398bf4c4762307c3cb14eeb1a.png" xlink:type="simple" xlink:show="embed" xlink:actuate="onLoad"/></draw:frame></text:p>
      <text:list text:style-name="Numbering_20_1">
        <text:list-item>
          <text:p text:style-name="Text_20_body"> Define the author of the project</text:p>
        </text:list-item>
        <text:list-item>
          <text:p text:style-name="Text_20_body"> Comments about the project  </text:p>
        </text:list-item>
        <text:list-item>
          <text:p text:style-name="Text_20_body"> Saves the properties modifications of the project (this button is enabled only when at least one layer is created)</text:p>
        </text:list-item>
        <text:list-item>
          <text:p text:style-name="Text_20_body"> Cancel the properties modifications of the project</text:p>
        </text:list-item>
      </text:list>
      <text:h text:style-name="Heading_20_3" text:outline-level="3"><text:bookmark-start text:name="spatial_model"/>Spatial model<text:bookmark-end text:name="spatial_model"/></text:h>
      <text:p text:style-name="Text_20_body">The <text:span text:style-name="Emphasis">Spatial Model</text:span> tab of the Project Definition window lists the layers. Each layer contains objects and may have attributes. </text:p>
      <text:p text:style-name="Text_20_body"><draw:frame draw:style-name="media" draw:name="" text:anchor-type="as-char" draw:z-index="0" svg:width="13.308541666667cm" svg:height="9.4985416666667cm"><draw:image xlink:href="Pictures/dd6489506f23caf17f81b41a52185f28.png" xlink:type="simple" xlink:show="embed" xlink:actuate="onLoad"/></draw:frame></text:p>
      <text:list text:style-name="Numbering_20_1">
        <text:list-item>
          <text:p text:style-name="Text_20_body"> List of layers defining the spatial model, several operations can be realized in this list:</text:p>
          <text:list text:style-name="List_20_1">
            <text:list-item>
              <text:p text:style-name="Text_20_body"> Editing the characteristics of a layer by double-clicking on it</text:p>
            </text:list-item>
            <text:list-item>
              <text:p text:style-name="Text_20_body"> Sorting layers by clicking on the list header</text:p>
            </text:list-item>
            <text:list-item>
              <text:p text:style-name="Text_20_body"> Reorganizing layers order with a contextual menu</text:p>
            </text:list-item>
          </text:list>
        </text:list-item>
        <text:list-item>
          <text:p text:style-name="Text_20_body"> Layers management controls</text:p>
          <text:list text:style-name="List_20_1">
            <text:list-item>
              <text:p text:style-name="Text_20_body"> [+]: add a layer</text:p>
            </text:list-item>
            <text:list-item>
              <text:p text:style-name="Text_20_body"> [-]: delete one or several selected layer(s), the suppression can also be made with the <text:span text:style-name="Strong_20_Emphasis">DELETE</text:span> or <text:span text:style-name="Strong_20_Emphasis">BACKSPACE</text:span> keys.</text:p>
            </text:list-item>
          </text:list>
        </text:list-item>
        <text:list-item>
          <text:p text:style-name="Text_20_body"> Number of layers</text:p>
        </text:list-item>
        <text:list-item>
          <text:p text:style-name="Text_20_body"> Number of selected layers</text:p>
        </text:list-item>
        <text:list-item>
          <text:p text:style-name="Text_20_body"> Save the project modifications (this button activate only when at least one layer is created)</text:p>
        </text:list-item>
        <text:list-item>
          <text:p text:style-name="Text_20_body"> Close the window without saving the modifications. </text:p>
        </text:list-item>
      </text:list>
      <text:h text:style-name="Heading_20_4" text:outline-level="4"><text:bookmark-start text:name="layers_definition"/>Layers Definition<text:bookmark-end text:name="layers_definition"/></text:h>
      <text:p text:style-name="Text_20_body">The Thematic layer definition window appears when adding a new layer:</text:p>
      <text:p text:style-name="Text_20_body"><draw:frame draw:style-name="media" draw:name="" text:anchor-type="as-char" draw:z-index="0" svg:width="9.525cm" svg:height="13.335cm"><draw:image xlink:href="Pictures/3685c9606944a5aa6219e39e80b16d65.png" xlink:type="simple" xlink:show="embed" xlink:actuate="onLoad"/></draw:frame></text:p>
      <text:list text:style-name="Numbering_20_1">
        <text:list-item>
          <text:p text:style-name="Text_20_body"> Layers name. This name is used as the output file name when exporting the layer.</text:p>
        </text:list-item>
        <text:list-item>
          <text:p text:style-name="Text_20_body"> Spatial layer type (line, point, polygon)</text:p>
        </text:list-item>
        <text:list-item>
          <text:p text:style-name="Text_20_body"> Name of the polygon contour. This field is only displayed for polygon layers</text:p>
        </text:list-item>
      </text:list>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0e23814a2939eb2b03e438b78f3cfed8.png" xlink:type="simple" xlink:show="embed" xlink:actuate="onLoad"/></draw:frame></text:p>
          </table:table-cell>
          <table:table-cell table:style-name="pluginnoteimportant.B1" office:value-type="string">
            <text:p text:style-name="Text_20_body">The polygons in ToolMap are built with lines while the object kind is stored into a label. At the creation of the project the line related to the layer is automatically generated, but you will have to create it yourself if adding a new polygon layer on an existing project</text:p>
          </table:table-cell>
        </table:table-row>
      </table:table>
      <text:p text:style-name="Text_20_body"><text:h text:style-name="Heading_20_4" text:outline-level="4"><text:bookmark-start text:name="object_kind_definition"/>Object kind definition<text:bookmark-end text:name="object_kind_definition"/></text:h>The objects belonging to a layer are defined in the <text:span text:style-name="Emphasis">Object kind</text:span> tab of the Thematic layer Definition window</text:p>
      <text:p text:style-name="Text_20_body"><draw:frame draw:style-name="media" draw:name="" text:anchor-type="as-char" draw:z-index="0" svg:width="9.525cm" svg:height="13.335cm"><draw:image xlink:href="Pictures/19651492cab14c021bf63ff0bea6eecc.png" xlink:type="simple" xlink:show="embed" xlink:actuate="onLoad"/></draw:frame></text:p>
      <text:list text:style-name="Numbering_20_1">
        <text:list-item>
          <text:p text:style-name="Text_20_body"> List of defined objects. Following operations can be realized in the list:</text:p>
          <text:list text:style-name="List_20_1">
            <text:list-item>
              <text:p text:style-name="Text_20_body"> Sorting objects by clicking on the list header</text:p>
            </text:list-item>
            <text:list-item>
              <text:p text:style-name="Text_20_body"> Editing the objects characteristics by double-clicking on an object</text:p>
            </text:list-item>
            <text:list-item>
              <text:p text:style-name="Text_20_body"> Reorganizing objects order with a contextual menu</text:p>
            </text:list-item>
          </text:list>
        </text:list-item>
        <text:list-item>
          <text:p text:style-name="Text_20_body"> Objects management controls</text:p>
          <text:list text:style-name="List_20_1">
            <text:list-item>
              <text:p text:style-name="Text_20_body"> [+]: Add an object<text:line-break/><draw:frame draw:style-name="media" draw:name="" text:anchor-type="as-char" draw:z-index="0" svg:width="11.58875cm" svg:height="4.4185416666667cm"><draw:image xlink:href="Pictures/64e75585e2bfa175820415d49ef3bee4.png" xlink:type="simple" xlink:show="embed" xlink:actuate="onLoad"/></draw:frame><text:line-break/></text:p>
              <text:list text:style-name="Numbering_20_1">
                <text:list-item>
                  <text:p text:style-name="Text_20_body"> Code (numerical value) duplicates are allowed but not recommended. This code will be exported as OBJ_CD field when the layer is exported</text:p>
                </text:list-item>
                <text:list-item>
                  <text:p text:style-name="Text_20_body"> Description: a textual description of the object. This value will be exported as OBJ_DESC field when the layer is exported</text:p>
                </text:list-item>
              </text:list>
            </text:list-item>
            <text:list-item>
              <text:p text:style-name="Text_20_body"> [-]: Delete one or several selected objects. The suppression can also be made with the <text:span text:style-name="Strong_20_Emphasis">DELETE</text:span> or <text:span text:style-name="Strong_20_Emphasis">BACKSPACE</text:span> keys.</text:p>
            </text:list-item>
            <text:list-item>
              <text:p text:style-name="Text_20_body"> [Import]: import list of objects from files of following format:</text:p>
              <text:list text:style-name="List_20_1">
                <text:list-item>
                  <text:p text:style-name="Text_20_body"> *.CSV Format :&lt;Code&gt;;&lt;Description&gt;;&lt;Theme&gt;;&lt;Frequency&gt;</text:p>
                </text:list-item>
                <text:list-item>
                  <text:p text:style-name="Text_20_body"> *.TXT Format :&lt;Code&gt;[TAB]&lt;Description&gt;[TAB]&lt;Theme&gt;[TAB]&lt;Frequency&gt;</text:p>
                </text:list-item>
              </text:list>
            </text:list-item>
          </text:list>
        </text:list-item>
        <text:list-item>
          <text:p text:style-name="Text_20_body"> Save or cancel the object modifications</text:p>
        </text:list-item>
      </text:list>
      <text:h text:style-name="Heading_20_4" text:outline-level="4"><text:bookmark-start text:name="attributes_definition"/>Attributes definition<text:bookmark-end text:name="attributes_definition"/></text:h>
      <text:p text:style-name="Text_20_body">The attributes management is made from the <text:span text:style-name="Emphasis">Attributes</text:span> tab of the Thematic layer definition window.</text:p>
      <text:p text:style-name="Text_20_body"><draw:frame draw:style-name="media" draw:name="" text:anchor-type="as-char" draw:z-index="0" svg:width="10.371666666667cm" svg:height="13.335cm"><draw:image xlink:href="Pictures/737cda1438a6bf2940fc237d7e38676d.png" xlink:type="simple" xlink:show="embed" xlink:actuate="onLoad"/></draw:frame></text:p>
      <text:list text:style-name="Numbering_20_1">
        <text:list-item>
          <text:p text:style-name="Text_20_body"> List of defined attributes<text:line-break/>Following operations can be realized in the list:</text:p>
          <text:list text:style-name="List_20_1">
            <text:list-item>
              <text:p text:style-name="Text_20_body"> Sort attributes in alphabetical order by clicking on the Name or Type header</text:p>
            </text:list-item>
            <text:list-item>
              <text:p text:style-name="Text_20_body"> Edit an attribute characteristic by double-clicking on it</text:p>
            </text:list-item>
            <text:list-item>
              <text:p text:style-name="Text_20_body"> Reorganize the list of attributes with the contextual menu by right-clicking</text:p>
            </text:list-item>
          </text:list>
        </text:list-item>
        <text:list-item>
          <text:p text:style-name="Text_20_body"> Attributes management controls</text:p>
          <text:list text:style-name="List_20_1">
            <text:list-item>
              <text:p text:style-name="Text_20_body"> [+]: Add an attribute</text:p>
            </text:list-item>
            <text:list-item>
              <text:p text:style-name="Text_20_body"> [-]: Delete one or several pre selected attributes. The suppression can also be made with the <text:span text:style-name="Strong_20_Emphasis">DELETE</text:span> or <text:span text:style-name="Strong_20_Emphasis">BACKSPACE</text:span> keys.</text:p>
            </text:list-item>
          </text:list>
        </text:list-item>
        <text:list-item>
          <text:p text:style-name="Text_20_body"> Save or cancel the attributes modifications. An attribute is defined by:</text:p>
          <text:list text:style-name="List_20_1">
            <text:list-item>
              <text:p text:style-name="Text_20_body"> A name: the name cannot contain spaces or reserved words (<text:a xlink:type="simple" xlink:href="https://archives.crealp.ch/toolmap/documentation/doku.php?id=man:annexe">annexe</text:a>)</text:p>
            </text:list-item>
            <text:list-item>
              <text:p text:style-name="Text_20_body"> A type of data:</text:p>
              <text:list text:style-name="List_20_1">
                <text:list-item>
                  <text:p text:style-name="Text_20_body"> Text</text:p>
                </text:list-item>
                <text:list-item>
                  <text:p text:style-name="Text_20_body"> Integer</text:p>
                </text:list-item>
                <text:list-item>
                  <text:p text:style-name="Text_20_body"> Float</text:p>
                </text:list-item>
                <text:list-item>
                  <text:p text:style-name="Text_20_body"> Date</text:p>
                </text:list-item>
                <text:list-item>
                  <text:p text:style-name="Text_20_body"> Enumeration</text:p>
                </text:list-item>
              </text:list>
            </text:list-item>
          </text:list>
        </text:list-item>
      </text:list>
      <text:h text:style-name="Heading_20_5" text:outline-level="5"><text:bookmark-start text:name="attribute_creation"/>Attribute creation<text:bookmark-end text:name="attribute_creation"/></text:h>
      <text:p text:style-name="Text_20_body"><draw:frame draw:style-name="media" draw:name="" text:anchor-type="as-char" draw:z-index="0" svg:width="9.525cm" svg:height="11.932708333333cm"><draw:image xlink:href="Pictures/d90208488f85462957f553d02d44b914.png" xlink:type="simple" xlink:show="embed" xlink:actuate="onLoad"/></draw:frame></text:p>
      <text:list text:style-name="Numbering_20_1">
        <text:list-item>
          <text:p text:style-name="Text_20_body"> Attribute name</text:p>
        </text:list-item>
        <text:list-item>
          <text:p text:style-name="Text_20_body"> Attribute type</text:p>
        </text:list-item>
        <text:list-item>
          <text:p text:style-name="Text_20_body"> Attribute options: each type has different options, in this case the enumeration type. Following operations can be realized in the list:</text:p>
          <text:list text:style-name="List_20_1">
            <text:list-item>
              <text:p text:style-name="Text_20_body"> Sort the values of the list by alphabetical order by clicking on the Code or Description header</text:p>
            </text:list-item>
            <text:list-item>
              <text:p text:style-name="Text_20_body"> Edit values characteristics of the list by double-clicking on it</text:p>
            </text:list-item>
            <text:list-item>
              <text:p text:style-name="Text_20_body"> Reorganize the list of values with the contextual menu by right-clicking</text:p>
            </text:list-item>
          </text:list>
        </text:list-item>
        <text:list-item>
          <text:p text:style-name="Text_20_body"> Enumeration management controls</text:p>
          <text:list text:style-name="List_20_1">
            <text:list-item>
              <text:p text:style-name="Text_20_body"> [+]: add a new value</text:p>
            </text:list-item>
            <text:list-item>
              <text:p text:style-name="Text_20_body"> [-]: delete one or several pre selected values. The suppression can also be made with the <text:span text:style-name="Strong_20_Emphasis">DELETE</text:span> or <text:span text:style-name="Strong_20_Emphasis">BACKSPACE</text:span> keys.</text:p>
            </text:list-item>
            <text:list-item>
              <text:p text:style-name="Text_20_body"> [Import]: import lists of values, two types of format can be imported:</text:p>
              <text:list text:style-name="List_20_1">
                <text:list-item>
                  <text:p text:style-name="Text_20_body"> *.CSV Format: &lt;CODE&gt;;&lt;Description&gt;</text:p>
                </text:list-item>
                <text:list-item>
                  <text:p text:style-name="Text_20_body"> *.TXT Format: &lt;CODE&gt;[TAB]&lt;Description&gt;</text:p>
                </text:list-item>
              </text:list>
            </text:list-item>
            <text:list-item>
              <text:p text:style-name="Text_20_body"> [Export]: export the list of values in TXT files</text:p>
            </text:list-item>
          </text:list>
        </text:list-item>
        <text:list-item>
          <text:p text:style-name="Text_20_body"> Save or cancel the list of values modifications.</text:p>
        </text:list-item>
      </text:list>
      <text:h text:style-name="Heading_20_5" text:outline-level="5"><text:bookmark-start text:name="orientation_of_a_point_type_object"/>Orientation of a point type object<text:bookmark-end text:name="orientation_of_a_point_type_object"/></text:h>
      <text:p text:style-name="Text_20_body">It's possible to orientate an object of a layer. However, several constraints have to be considered:</text:p>
      <text:list text:style-name="List_20_1">
        <text:list-item>
          <text:p text:style-name="Text_20_body"> The spatial type of the layer has to be a Point type</text:p>
        </text:list-item>
        <text:list-item>
          <text:p text:style-name="Text_20_body"> The data attribute type has to be a Float or an Integer type</text:p>
        </text:list-item>
        <text:list-item>
          <text:p text:style-name="Text_20_body"> Only one attribute per Layer can be oriented.</text:p>
        </text:list-item>
      </text:list>
      <text:p text:style-name="Text_20_body">Activation of the orientation<text:line-break/></text:p>
      <text:p text:style-name="Text_20_body">In the <text:span text:style-name="Emphasis">Object Attribute</text:span> tab of the Thematic layer definition window, you have to select the attribute by clicking on it, and then activate the case Orientation Field at the bottom of the window(1)(see also <text:a xlink:type="simple" xlink:href="https://archives.crealp.ch/toolmap/documentation/doku.php?id=man:attribution#attribute_orientation_to_point">attribute orientation to point</text:a> for further information).</text:p>
      <text:p text:style-name="Text_20_body"><draw:frame draw:style-name="media" draw:name="" text:anchor-type="as-char" draw:z-index="0" svg:width="9.525cm" svg:height="13.335cm"><draw:image xlink:href="Pictures/23c845f419cab21aefc62b5f8aebd8ad.png" xlink:type="simple" xlink:show="embed" xlink:actuate="onLoad"/></draw:frame></text:p>
      <text:h text:style-name="Heading_20_2" text:outline-level="2"><text:bookmark-start text:name="create_from_template"/>Create from template<text:bookmark-end text:name="create_from_template"/></text:h>
      <text:p text:style-name="Text_20_body">The option <text:span text:style-name="Emphasis">Project</text:span> → <text:span text:style-name="Emphasis">New Project</text:span> → <text:span text:style-name="Emphasis">From template…</text:span> allows you to create a new project with the same layers/objects/attribute as an existing one. This option will create a new project from an existing <text:a xlink:type="simple" xlink:href="https://archives.crealp.ch/toolmap/documentation/doku.php?id=man:proj_manage#template">template</text:a>. The creation is made through the two following steps:</text:p>
      <text:p text:style-name="Text_20_body"><draw:frame draw:style-name="media" draw:name="" text:anchor-type="as-char" draw:z-index="0" svg:width="11.244791666667cm" svg:height="9.9483333333333cm"><draw:image xlink:href="Pictures/2b176a6577869050155697e72ad67993.png" xlink:type="simple" xlink:show="embed" xlink:actuate="onLoad"/></draw:frame></text:p>
      <text:list text:style-name="Numbering_20_1">
        <text:list-item>
          <text:p text:style-name="Text_20_body"> existing template path</text:p>
        </text:list-item>
        <text:list-item>
          <text:p text:style-name="Text_20_body"> Template information</text:p>
        </text:list-item>
      </text:list>
      <text:p text:style-name="Text_20_body"><draw:frame draw:style-name="media" draw:name="" text:anchor-type="as-char" draw:z-index="0" svg:width="11.244791666667cm" svg:height="9.9483333333333cm"><draw:image xlink:href="Pictures/65b6dbc134400b15355710e1193a2ac0.png" xlink:type="simple" xlink:show="embed" xlink:actuate="onLoad"/></draw:frame></text:p>
      <text:list text:style-name="Numbering_20_1">
        <text:list-item>
          <text:p text:style-name="Text_20_body"> Directory for the new project</text:p>
        </text:list-item>
        <text:list-item>
          <text:p text:style-name="Text_20_body"> Name of the new Project</text:p>
        </text:list-item>
        <text:list-item>
          <text:p text:style-name="Text_20_body"> Creation controls:</text:p>
          <text:list text:style-name="List_20_1">
            <text:list-item>
              <text:p text:style-name="Text_20_body"> <text:span text:style-name="Strong_20_Emphasis">Back</text:span>: Return to the previous window (choose another template)</text:p>
            </text:list-item>
            <text:list-item>
              <text:p text:style-name="Text_20_body"> <text:span text:style-name="Strong_20_Emphasis">Finish</text:span>: Create the new project with the current settings</text:p>
            </text:list-item>
            <text:list-item>
              <text:p text:style-name="Text_20_body"> <text:span text:style-name="Strong_20_Emphasis">Cancel</text:span>: Cancel the creation of the new project</text:p>
            </text:list-item>
          </text:list>
        </text:list-item>
      </text:list>
      <text:h text:style-name="Heading_20_2" text:outline-level="2"><text:bookmark-start text:name="open_a_project"/>Open a project<text:bookmark-end text:name="open_a_project"/></text:h>
      <text:p text:style-name="Text_20_body">There are two possibilities to open an existing project:</text:p>
      <text:list text:style-name="List_20_1">
        <text:list-item>
          <text:p text:style-name="Text_20_body"> With the option <text:span text:style-name="Emphasis">Project</text:span> → <text:span text:style-name="Emphasis">Open…</text:span>: open a project saved on your computer</text:p>
        </text:list-item>
        <text:list-item>
          <text:p text:style-name="Text_20_body"> With the option <text:span text:style-name="Emphasis">Project</text:span> → <text:span text:style-name="Emphasis">Recent</text:span>: open a project which had already been opened recently</text:p>
        </text:list-item>
      </text:list>
      <text:h text:style-name="Heading_20_3" text:outline-level="3"><text:bookmark-start text:name="special_cases"/>Special cases<text:bookmark-end text:name="special_cases"/></text:h>
      <text:list text:style-name="List_20_1">
        <text:list-item>
          <text:p text:style-name="Text_20_body"> The project do no more exists, it was whether deleted or moved.<text:line-break/><draw:frame draw:style-name="media" draw:name="" text:anchor-type="as-char" draw:z-index="0" svg:width="6.6939583333333cm" svg:height="3.8629166666667cm"><draw:image xlink:href="Pictures/0f5800103df1bf039966fb55d36b0707.png" xlink:type="simple" xlink:show="embed" xlink:actuate="onLoad"/></draw:frame></text:p>
          <text:list text:style-name="List_20_1">
            <text:list-item>
              <text:p text:style-name="Text_20_body"> If the box is checked it will automatically erase the project from the list of the recent projects.</text:p>
            </text:list-item>
          </text:list>
        </text:list-item>
        <text:list-item>
          <text:p text:style-name="Text_20_body"> The folder you selected is not a ToolMap file<text:line-break/><draw:frame draw:style-name="media" draw:name="" text:anchor-type="as-char" draw:z-index="0" svg:width="8.89cm" svg:height="4.92125cm"><draw:image xlink:href="Pictures/e3a6788a85642cb576736c48b09fee84.png" xlink:type="simple" xlink:show="embed" xlink:actuate="onLoad"/></draw:frame></text:p>
        </text:list-item>
        <text:list-item>
          <text:p text:style-name="Text_20_body"> The project was made on an older version of ToolMap and need to be upgraded<text:line-break/><draw:frame draw:style-name="media" draw:name="" text:anchor-type="as-char" draw:z-index="0" svg:width="13.17625cm" svg:height="6.6939583333333cm"><draw:image xlink:href="Pictures/9a281a25725e36d5f924be74067bd268.png" xlink:type="simple" xlink:show="embed" xlink:actuate="onLoad"/></draw:frame></text:p>
          <text:list text:style-name="List_20_1">
            <text:list-item>
              <text:p text:style-name="Text_20_body"> The <text:span text:style-name="Emphasis">backup and convert</text:span> option generates a backup of your project in the old version of ToolMap and upgrade the current project</text:p>
            </text:list-item>
            <text:list-item>
              <text:p text:style-name="Text_20_body"> The <text:span text:style-name="Emphasis">convert only</text:span> option simply converts the version of your project. Be aware that your project will no more be readable by older version of ToolMap.</text:p>
            </text:list-item>
          </text:list>
        </text:list-item>
        <text:list-item>
          <text:p text:style-name="Text_20_body"> Your version of ToolMap is not up to date, you'll have to <text:a xlink:type="simple" xlink:href="http://www.crealp.ch/fr/toolmap-telechargement.html">download the latest version</text:a><text:line-break/><draw:frame draw:style-name="media" draw:name="" text:anchor-type="as-char" draw:z-index="0" svg:width="11.58875cm" svg:height="3.8364583333333cm"><draw:image xlink:href="Pictures/a5edd90539503ce3bfcdeb52b7d076e4.png" xlink:type="simple" xlink:show="embed" xlink:actuate="onLoad"/></draw:frame></text:p>
        </text:list-item>
      </text:list>
      <text:h text:style-name="Heading_20_2" text:outline-level="2"><text:bookmark-start text:name="edit_a_project"/>Edit a Project<text:bookmark-end text:name="edit_a_project"/></text:h>
      <text:p text:style-name="Text_20_body">The <text:span text:style-name="Emphasis">Edit</text:span> option from the menu <text:span text:style-name="Emphasis">Project</text:span> allows editing the characteristics and components (layers, objects, attributes, settings) of the current project.</text:p>
      <text:h text:style-name="Heading_20_3" text:outline-level="3"><text:bookmark-start text:name="edit_the_project_properties"/>Edit the project properties<text:bookmark-end text:name="edit_the_project_properties"/></text:h>
      <text:p text:style-name="Text_20_body">The layers and attributes of the project can be modified with the <text:span text:style-name="Emphasis">Project Definition…</text:span>function of the <text:span text:style-name="Emphasis">Edit</text:span> submenu.<text:line-break/></text:p>
      <text:p text:style-name="Text_20_body">The first tab <text:span text:style-name="Emphasis">Project Properties</text:span> of the window allows modifying the properties of the project like the name of author and the eventual comments. (See chap. <text:a xlink:type="simple" xlink:href="https://archives.crealp.ch/toolmap/documentation/doku.php?id=man:proj_manage#generalities">Generalities</text:a>)<text:line-break/></text:p>
      <text:p text:style-name="Text_20_body">The second Tab <text:span text:style-name="Emphasis">Spatial Model</text:span> allows modifying the layers (see chap. <text:a xlink:type="simple" xlink:href="https://archives.crealp.ch/toolmap/documentation/doku.php?id=man:proj_manage#spatial_model">Spatial model</text:a>) and the attributes (see chap. <text:a xlink:type="simple" xlink:href="https://archives.crealp.ch/toolmap/documentation/doku.php?id=man:proj_manage#attributes_definition">Attributes definition</text:a>).</text:p>
      <text:h text:style-name="Heading_20_3" text:outline-level="3"><text:bookmark-start text:name="edit_objects"/>Edit objects<text:bookmark-end text:name="edit_objects"/></text:h>
      <text:p text:style-name="Text_20_body">The objects can be modified with the menu <text:span text:style-name="Emphasis">Project</text:span>→<text:span text:style-name="Emphasis">Edit</text:span>→<text:span text:style-name="Emphasis">Objects kind…</text:span> They are distributed in the three spatial kinds: point, line and polygon.</text:p>
      <text:p text:style-name="Text_20_body"><draw:frame draw:style-name="media" draw:name="" text:anchor-type="as-char" draw:z-index="0" svg:width="16.589375cm" svg:height="12.779375cm"><draw:image xlink:href="Pictures/ab788004093661323ea8ecdfa23f74b8.png" xlink:type="simple" xlink:show="embed" xlink:actuate="onLoad"/></draw:frame></text:p>
      <text:list text:style-name="Numbering_20_1">
        <text:list-item>
          <text:p text:style-name="Text_20_body"> List of objects defined by spatial type. Following operations can be realized in the list:</text:p>
          <text:list text:style-name="List_20_1">
            <text:list-item>
              <text:p text:style-name="Text_20_body"> Sort objects by alphabetical order by clicking on the Code, Description, Layer or Frequency header.</text:p>
            </text:list-item>
            <text:list-item>
              <text:p text:style-name="Text_20_body"> Edit the objects characteristics by double-clicking on it.</text:p>
            </text:list-item>
            <text:list-item>
              <text:p text:style-name="Text_20_body"> Reorganize the list of objects with the contextual menu by right-clicking.</text:p>
            </text:list-item>
          </text:list>
        </text:list-item>
        <text:list-item>
          <text:p text:style-name="Text_20_body"> Objects kind management controls</text:p>
          <text:list text:style-name="List_20_1">
            <text:list-item>
              <text:p text:style-name="Text_20_body"> [+]: add an object</text:p>
            </text:list-item>
            <text:list-item>
              <text:p text:style-name="Text_20_body"> [-]: remove the selected object</text:p>
            </text:list-item>
            <text:list-item>
              <text:p text:style-name="Text_20_body"> [import]: import an object</text:p>
            </text:list-item>
            <text:list-item>
              <text:p text:style-name="Text_20_body"> [export]: export the selected object</text:p>
            </text:list-item>
          </text:list>
        </text:list-item>
        <text:list-item>
          <text:p text:style-name="Text_20_body"> Save or cancel the objects modifications</text:p>
        </text:list-item>
        <text:list-item>
          <text:p text:style-name="Text_20_body"> Number of objects in the selected spatial type</text:p>
        </text:list-item>
        <text:list-item>
          <text:p text:style-name="Text_20_body"> Number of selected objects</text:p>
        </text:list-item>
      </text:list>
      <text:h text:style-name="Heading_20_3" text:outline-level="3"><text:bookmark-start text:name="edit_attributes"/>Edit attributes<text:bookmark-end text:name="edit_attributes"/></text:h>
      <text:p text:style-name="Text_20_body">The attributes can be modified with the option <text:span text:style-name="Emphasis">Project</text:span>→<text:span text:style-name="Emphasis">Edit</text:span>→<text:span text:style-name="Emphasis">Object Attribute…</text:span><text:line-break/></text:p>
      <text:p text:style-name="Text_20_body"><draw:frame draw:style-name="media" draw:name="" text:anchor-type="as-char" draw:z-index="0" svg:width="12.7cm" svg:height="9.4985416666667cm"><draw:image xlink:href="Pictures/175fe50483537cdfdc961d089e7a2631.png" xlink:type="simple" xlink:show="embed" xlink:actuate="onLoad"/></draw:frame></text:p>
      <text:list text:style-name="Numbering_20_1">
        <text:list-item>
          <text:p text:style-name="Text_20_body"> List of available layers, you can modify them by double-clicking on it</text:p>
        </text:list-item>
        <text:list-item>
          <text:p text:style-name="Text_20_body"> Objects management controls</text:p>
          <text:list text:style-name="List_20_1">
            <text:list-item>
              <text:p text:style-name="Text_20_body"> [+]:add a new layer</text:p>
            </text:list-item>
            <text:list-item>
              <text:p text:style-name="Text_20_body"> [-]: delete the selected layer</text:p>
            </text:list-item>
          </text:list>
        </text:list-item>
        <text:list-item>
          <text:p text:style-name="Text_20_body"> [Update]: update the project saving the modifications<text:line-break/>[Cancel]: Cancel the modifications</text:p>
        </text:list-item>
        <text:list-item>
          <text:p text:style-name="Text_20_body"> Number of available Layers</text:p>
        </text:list-item>
      </text:list>
      <text:h text:style-name="Heading_20_3" text:outline-level="3"><text:bookmark-start text:name="settings"/>Settings<text:bookmark-end text:name="settings"/></text:h>
      <text:p text:style-name="Text_20_body">The settings edition is activated with the option <text:span text:style-name="Emphasis">Project</text:span> → <text:span text:style-name="Emphasis">Edit</text:span> → <text:span text:style-name="Emphasis">Settings…</text:span></text:p>
      <text:h text:style-name="Heading_20_4" text:outline-level="4"><text:bookmark-start text:name="project_settings"/>Project Settings<text:bookmark-end text:name="project_settings"/></text:h>
      <text:p text:style-name="Text_20_body">The project settings tab of the project settings window allows to manage the export and backup properties</text:p>
      <text:p text:style-name="Text_20_body"><draw:frame draw:style-name="media" draw:name="" text:anchor-type="as-char" draw:z-index="0" svg:width="12.567708333333cm" svg:height="9.286875cm"><draw:image xlink:href="Pictures/f2143a991dbed980f397386ffeab271a.png" xlink:type="simple" xlink:show="embed" xlink:actuate="onLoad"/></draw:frame></text:p>
      <text:list text:style-name="Numbering_20_1">
        <text:list-item>
          <text:p text:style-name="Text_20_body"> Export data type (Shapefile, Graphics (EPS))</text:p>
        </text:list-item>
        <text:list-item>
          <text:p text:style-name="Text_20_body"> Export file path</text:p>
        </text:list-item>
        <text:list-item>
          <text:p text:style-name="Text_20_body"> Backup file directory</text:p>
        </text:list-item>
      </text:list>
      <text:h text:style-name="Heading_20_4" text:outline-level="4"><text:bookmark-start text:name="scale1"/>Scale<text:bookmark-end text:name="scale1"/></text:h>
      <text:p text:style-name="Text_20_body">The scale tab of the project settings window allows managing the scales</text:p>
      <text:p text:style-name="Text_20_body"><draw:frame draw:style-name="media" draw:name="" text:anchor-type="as-char" draw:z-index="0" svg:width="12.435416666667cm" svg:height="9.286875cm"><draw:image xlink:href="Pictures/f8c3dcead36aa6eb5715ef717b9a9c0a.png" xlink:type="simple" xlink:show="embed" xlink:actuate="onLoad"/></draw:frame></text:p>
      <text:list text:style-name="Numbering_20_1">
        <text:list-item>
          <text:p text:style-name="Text_20_body"> List of defined scales. Following operations can be realized in the list:</text:p>
          <text:list text:style-name="List_20_1">
            <text:list-item>
              <text:p text:style-name="Text_20_body"> Edit a scale by double-clicking on it</text:p>
            </text:list-item>
            <text:list-item>
              <text:p text:style-name="Text_20_body"> reorganize the list of scales with the contextual menu</text:p>
            </text:list-item>
          </text:list>
        </text:list-item>
        <text:list-item>
          <text:p text:style-name="Text_20_body"> Scales management</text:p>
          <text:list text:style-name="List_20_1">
            <text:list-item>
              <text:p text:style-name="Text_20_body"> [+]: Add a new scale</text:p>
            </text:list-item>
            <text:list-item>
              <text:p text:style-name="Text_20_body"> [-]: Delete one or several preselected scales. The suppression can also be made with the [Delete] or [Backspace] keys</text:p>
            </text:list-item>
            <text:list-item>
              <text:p text:style-name="Text_20_body"> Management options of the scales list. The list can be ordered with the options of the <text:span text:style-name="Emphasis">order</text:span> drop-down menu</text:p>
              <text:list text:style-name="List_20_1">
                <text:list-item>
                  <text:p text:style-name="Text_20_body"> Sort ascending</text:p>
                </text:list-item>
                <text:list-item>
                  <text:p text:style-name="Text_20_body"> Sort descending</text:p>
                </text:list-item>
                <text:list-item>
                  <text:p text:style-name="Text_20_body"> User defined: ordered by the user</text:p>
                </text:list-item>
              </text:list>
            </text:list-item>
          </text:list>
        </text:list-item>
        <text:list-item>
          <text:p text:style-name="Text_20_body"> Save or cancel the settings modifications</text:p>
        </text:list-item>
      </text:list>
      <text:h text:style-name="Heading_20_2" text:outline-level="2"><text:bookmark-start text:name="save_and_restore_a_project"/>Save and restore a project<text:bookmark-end text:name="save_and_restore_a_project"/></text:h>
      <text:h text:style-name="Heading_20_3" text:outline-level="3"><text:bookmark-start text:name="backup"/>Backup<text:bookmark-end text:name="backup"/></text:h>
      <text:p text:style-name="Text_20_body">When working on ToolMap the changes are automatically and constantly saved. Because of that it is safe to create frequent backups of the project. The <text:span text:style-name="Emphasis">Backup</text:span> function from the menu <text:span text:style-name="Emphasis">Project</text:span> allows you to make backups of your current project. </text:p>
      <text:p text:style-name="Text_20_body">At the creation of a backup, you can write a comment about your save.<text:line-break/><draw:frame draw:style-name="media" draw:name="" text:anchor-type="as-char" draw:z-index="0" svg:width="9.1545833333333cm" svg:height="4.1275cm"><draw:image xlink:href="Pictures/668fac41e23adaa495a393e0cbc41c55.png" xlink:type="simple" xlink:show="embed" xlink:actuate="onLoad"/></draw:frame><text:line-break/> The comment will appear in the <text:span text:style-name="Emphasis">Manage Backup</text:span> window.</text:p>
      <text:p text:style-name="Text_20_body">The <text:span text:style-name="Emphasis">Manage Backup</text:span> window is accessible with the option <text:span text:style-name="Emphasis">Manage backup</text:span> from the menu <text:span text:style-name="Emphasis">Project</text:span>. This window lists all the backups stored in your backup file. The name of the backups is automatically generated following this model: Projectname-YYYY-MM-DD-HHMMSS</text:p>
      <text:p text:style-name="Text_20_body"><draw:frame draw:style-name="media" draw:name="" text:anchor-type="as-char" draw:z-index="0" svg:width="18.25625cm" style:rel-width="100%" svg:height="5.5827083333333cm" style:rel-height="scale"><draw:image xlink:href="Pictures/45bc94401a43d859572b8ac57556665f.png" xlink:type="simple" xlink:show="embed" xlink:actuate="onLoad"/></draw:frame></text:p>
      <text:list text:style-name="Numbering_20_1">
        <text:list-item>
          <text:p text:style-name="Text_20_body"> List of the backups with their characteristics and comment. The list can be ordred by each of the characteristics</text:p>
        </text:list-item>
        <text:list-item>
          <text:p text:style-name="Text_20_body"> Backups management controls</text:p>
          <text:list text:style-name="List_20_1">
            <text:list-item>
              <text:p text:style-name="Text_20_body"> <text:span text:style-name="Strong_20_Emphasis">Delete</text:span>: Delete the selected backup(s)</text:p>
            </text:list-item>
            <text:list-item>
              <text:p text:style-name="Text_20_body"> <text:span text:style-name="Strong_20_Emphasis">Restore</text:span>: Restore the selected backup. When clicking on this option, a window asks you the confirmation of the restoration process.<text:line-break/><draw:frame draw:style-name="media" draw:name="" text:anchor-type="as-char" draw:z-index="0" svg:width="13.0175cm" svg:height="3.413125cm"><draw:image xlink:href="Pictures/4da284a2e69459748442bfa300736377.png" xlink:type="simple" xlink:show="embed" xlink:actuate="onLoad"/></draw:frame><text:line-break/></text:p>
            </text:list-item>
            <text:list-item>
              <text:p text:style-name="Text_20_body"> <text:span text:style-name="Strong_20_Emphasis">Close</text:span>: Close the window and return to your current project</text:p>
            </text:list-item>
          </text:list>
        </text:list-item>
        <text:list-item>
          <text:p text:style-name="Text_20_body"> The Backup path (beforehand defined in the <text:a xlink:type="simple" xlink:href="https://archives.crealp.ch/toolmap/documentation/doku.php?id=man:proj_manage#settings">Settings</text:a>)</text:p>
        </text:list-item>
      </text:list>
      <text:h text:style-name="Heading_20_3" text:outline-level="3"><text:bookmark-start text:name="template"/>Template<text:bookmark-end text:name="template"/></text:h>
      <text:p text:style-name="Text_20_body">You can create templates of your project with the option <text:span text:style-name="Emphasis">Save as template…</text:span> from the menu <text:span text:style-name="Emphasis">Project</text:span>. The creation of a template is made as such:</text:p>
      <text:p text:style-name="Text_20_body"><draw:frame draw:style-name="media" draw:name="" text:anchor-type="as-char" draw:z-index="0" svg:width="18.653125cm" style:rel-width="100%" svg:height="11.721041666667cm" style:rel-height="scale"><draw:image xlink:href="Pictures/faed38844c2e7651d373958124eb984b.png" xlink:type="simple" xlink:show="embed" xlink:actuate="onLoad"/></draw:frame></text:p>
      <text:list text:style-name="Numbering_20_1">
        <text:list-item>
          <text:p text:style-name="Text_20_body"> Path where the template will be stored</text:p>
        </text:list-item>
        <text:list-item>
          <text:p text:style-name="Text_20_body"> Name of the template and the format</text:p>
        </text:list-item>
        <text:list-item>
          <text:p text:style-name="Text_20_body"> Save the template or cancel the operation</text:p>
        </text:list-item>
      </text:list>
      <text:p text:style-name="Text_20_body">After saving your template you can enter a comment that will appear if you use the <text:a xlink:type="simple" xlink:href="https://archives.crealp.ch/toolmap/documentation/doku.php?id=man:proj_manage#create_from_template">create from template</text:a> option.</text:p>
      <text:p text:style-name="Text_20_body"><draw:frame draw:style-name="media" draw:name="" text:anchor-type="as-char" draw:z-index="0" svg:width="10.212916666667cm" svg:height="4.1275cm"><draw:image xlink:href="Pictures/30419dd3759a782d13a62e4fd020adf7.png" xlink:type="simple" xlink:show="embed" xlink:actuate="onLoad"/></draw:frame></text:p>
      <text:list text:style-name="Numbering_20_1">
        <text:list-item>
          <text:p text:style-name="Text_20_body"> Comment on the template</text:p>
        </text:list-item>
      </text:list>
      <text:h text:style-name="Heading_20_2" text:outline-level="2"><text:bookmark-start text:name="export_a_project"/>Export a project<text:bookmark-end text:name="export_a_project"/></text:h>
      <text:h text:style-name="Heading_20_3" text:outline-level="3"><text:bookmark-start text:name="export_layers"/>Export Layers<text:bookmark-end text:name="export_layers"/></text:h>
      <text:p text:style-name="Text_20_body">The exportation allows generating layers, which were defined at the spatial model level in order to be used in others programs. The export path and format have to be beforehand defined (see chap. <text:a xlink:type="simple" xlink:href="https://archives.crealp.ch/toolmap/documentation/doku.php?id=man:proj_manage#settings">Settings</text:a>)</text:p>
      <text:p text:style-name="Text_20_body">The exportation is made with the option <text:span text:style-name="Emphasis">Export Layer…</text:span> from the menu <text:span text:style-name="Emphasis">Project</text:span>. When selecting this option the following window appears:</text:p>
      <text:p text:style-name="Text_20_body"><draw:frame draw:style-name="media" draw:name="" text:anchor-type="as-char" draw:z-index="0" svg:width="15.028333333333cm" svg:height="11.90625cm"><draw:image xlink:href="Pictures/874b305bcfefc322070856ec0e3f1d74.png" xlink:type="simple" xlink:show="embed" xlink:actuate="onLoad"/></draw:frame></text:p>
      <text:list text:style-name="Numbering_20_1">
        <text:list-item>
          <text:p text:style-name="Text_20_body"> List of the layers defined in your data model</text:p>
        </text:list-item>
        <text:list-item>
          <text:p text:style-name="Text_20_body"> Layers selection controls</text:p>
          <text:list text:style-name="List_20_1">
            <text:list-item>
              <text:p text:style-name="Text_20_body"> All: select all the layers</text:p>
            </text:list-item>
            <text:list-item>
              <text:p text:style-name="Text_20_body"> None: remove all the selected layers</text:p>
            </text:list-item>
            <text:list-item>
              <text:p text:style-name="Text_20_body"> Invert: invert your current selection</text:p>
            </text:list-item>
          </text:list>
        </text:list-item>
        <text:list-item>
          <text:p text:style-name="Text_20_body"> Export or cancel the exportation</text:p>
        </text:list-item>
      </text:list>
      <text:p text:style-name="Text_20_body">When Exporting a Polygon Layer, ToolMap automatically create a column “NB_LABELS” in the resulting file. This column is filled for each polygon with the number of labels inside that polygon. </text:p>
      <text:h text:style-name="Heading_20_3" text:outline-level="3"><text:bookmark-start text:name="export_model_as_pdf"/>Export Model as PDF<text:bookmark-end text:name="export_model_as_pdf"/></text:h>
      <text:p text:style-name="Text_20_body">Once the spatial model of a project is set, you can get a PDF layout of it using the Export Model as PDF tool (<text:span text:style-name="Emphasis">Project</text:span>→<text:span text:style-name="Emphasis">Export</text:span>→<text:span text:style-name="Emphasis">Export Model as PDF…</text:span>).</text:p>
      <text:p text:style-name="Text_20_body">The following window will then open :</text:p>
      <text:p text:style-name="Text_20_body"><draw:frame draw:style-name="media" draw:name="" text:anchor-type="as-char" draw:z-index="0" svg:width="8.969375cm" svg:height="9.9483333333333cm"><draw:image xlink:href="Pictures/bf0fab9c8c653f52309336a5f4948d8c.png" xlink:type="simple" xlink:show="embed" xlink:actuate="onLoad"/></draw:frame></text:p>
      <text:list text:style-name="Numbering_20_1">
        <text:list-item>
          <text:p text:style-name="Text_20_body"> Choose to either print your data model on a single page or with one layer only per page. The later allows you to choose between several paper sizes (from A0 to A4) and orientation (Portrait or Landscape).</text:p>
        </text:list-item>
        <text:list-item>
          <text:p text:style-name="Text_20_body"> Choose the layout of your data. The upper option will display Object Attributes below the Objects Kinds, the lower option will display them next to each other.</text:p>
        </text:list-item>
      </text:list>
      <text:p text:style-name="Text_20_body">Checking the “use very simple decorations” box in the next window will allow you to print a lighter version of the document.</text:p>
      <text:h text:style-name="Heading_20_2" text:outline-level="2"><text:bookmark-start text:name="close_the_project"/>Close the Project<text:bookmark-end text:name="close_the_project"/></text:h>
      <text:p text:style-name="Text_20_body">To quit the project, you just have to click on the upper-right icon or select the option <text:span text:style-name="Emphasis">Project</text:span> → <text:span text:style-name="Emphasis">Exit</text:span>.</text:p>
      <text:h text:style-name="Heading_20_1" text:outline-level="1"><text:bookmark-start text:name="spatial_data_management"/>Spatial Data management<text:bookmark-end text:name="spatial_data_management"/></text:h>
      <text:p text:style-name="Text_20_body">The data management is made through the <text:span text:style-name="Emphasis">Data</text:span> menu, it contains the following elements:</text:p>
      <text:list text:style-name="List_20_1">
        <text:list-item>
          <text:p text:style-name="Text_20_body"> <text:span text:style-name="Emphasis">Link data…</text:span> (<text:span text:style-name="Strong_20_Emphasis">Ctrl+O</text:span>): reference a support layer which will be displayed in your project</text:p>
        </text:list-item>
        <text:list-item>
          <text:p text:style-name="Text_20_body"> <text:span text:style-name="Emphasis">Unlink data…</text:span> (<text:span text:style-name="Strong_20_Emphasis">Ctrl+W</text:span>): unlink a layer</text:p>
        </text:list-item>
        <text:list-item>
          <text:p text:style-name="Text_20_body"> <text:span text:style-name="Emphasis">Import data</text:span>: import data into one of your construction theme</text:p>
        </text:list-item>
      </text:list>
      <text:h text:style-name="Heading_20_2" text:outline-level="2"><text:bookmark-start text:name="link_data"/>Link data<text:bookmark-end text:name="link_data"/></text:h>
      <text:p text:style-name="Text_20_body">The <text:span text:style-name="Emphasis">Link Data…</text:span> option from the menu <text:span text:style-name="Emphasis">Data</text:span> allows loading some support themes for the vectorization of the construction layers. Those support themes can be vector data (*.shp) or raster data (*.tif, *.JPG and Esri's binary GRID).</text:p>
      <text:p text:style-name="Text_20_body">In the opposite of the construction layers, the support themes are not stocked in the project but only referenced.</text:p>
      <text:h text:style-name="Heading_20_3" text:outline-level="3"><text:bookmark-start text:name="rotation"/>Rotation<text:bookmark-end text:name="rotation"/></text:h>
      <text:p text:style-name="Text_20_body">Some of your files may have rotation information, which is not yet supported by ToolMap. In that case you will see the following message:</text:p>
      <text:p text:style-name="Text_20_body"><draw:frame draw:style-name="media" draw:name="" text:anchor-type="as-char" draw:z-index="0" svg:width="9.7366666666667cm" svg:height="5.5033333333333cm"><draw:image xlink:href="Pictures/d410fd4489bcafa0a4c972698f56a4e9.png" xlink:type="simple" xlink:show="embed" xlink:actuate="onLoad"/></draw:frame></text:p>
      <text:list text:style-name="Numbering_20_1">
        <text:list-item>
          <text:p text:style-name="Text_20_body"> rotation information</text:p>
        </text:list-item>
        <text:list-item>
          <text:p text:style-name="Text_20_body"> display option</text:p>
        </text:list-item>
      </text:list>
      <text:p text:style-name="Text_20_body">This message will pop up every time you make an action regarding the layer (including trivial actions like zoom or pan), so be sure to <text:a xlink:type="simple" xlink:href="https://archives.crealp.ch/toolmap/documentation/doku.php?id=faq:rotation">convert your images into non-rotated rasters</text:a>. If the rotation is insignificant, you may prefer to simply ignore the message by checking the option <text:span text:style-name="Strong_20_Emphasis">Hide warnings for this layer</text:span>. This option prevent the appearance of the message for the current session, but it will pop again the next time you launch your project.</text:p>
      <text:h text:style-name="Heading_20_2" text:outline-level="2"><text:bookmark-start text:name="import_data"/>Import data<text:bookmark-end text:name="import_data"/></text:h>
      <text:p text:style-name="Text_20_body">The <text:span text:style-name="Emphasis">Import data…</text:span> option from the menu <text:span text:style-name="Emphasis">Data</text:span> allows you to import some existing information into your construction layers. You can only import lines or points geometries. The process is made in 3 different steps.</text:p>
      <text:h text:style-name="Heading_20_3" text:outline-level="3"><text:bookmark-start text:name="step1"/>Step1<text:bookmark-end text:name="step1"/></text:h>
      <text:p text:style-name="Text_20_body"><draw:frame draw:style-name="media" draw:name="" text:anchor-type="as-char" draw:z-index="0" svg:width="9.2604166666667cm" svg:height="9.9483333333333cm"><draw:image xlink:href="Pictures/56eb7efe94bb98299b018922c4fb4c0b.png" xlink:type="simple" xlink:show="embed" xlink:actuate="onLoad"/></draw:frame></text:p>
      <text:list text:style-name="Numbering_20_1">
        <text:list-item>
          <text:p text:style-name="Text_20_body"> the <text:span text:style-name="Emphasis">Import data…</text:span> option allows two types of data, choose the one you want to import</text:p>
        </text:list-item>
        <text:list-item>
          <text:p text:style-name="Text_20_body"> Go to the next step of the import or cancel the operation</text:p>
        </text:list-item>
      </text:list>
      <text:h text:style-name="Heading_20_3" text:outline-level="3"><text:bookmark-start text:name="step2"/>Step2<text:bookmark-end text:name="step2"/></text:h>
      <text:p text:style-name="Text_20_body">If you choose to add a shapefile the following step comes ahead<text:line-break/></text:p>
      <text:p text:style-name="Text_20_body"><draw:frame draw:style-name="media" draw:name="" text:anchor-type="as-char" draw:z-index="0" svg:width="9.2604166666667cm" svg:height="9.9483333333333cm"><draw:image xlink:href="Pictures/1ee6e6982ed0b2521293086635b6daa5.png" xlink:type="simple" xlink:show="embed" xlink:actuate="onLoad"/></draw:frame></text:p>
      <text:list text:style-name="Numbering_20_1">
        <text:list-item>
          <text:p text:style-name="Text_20_body"> Directory path of the shapefile</text:p>
        </text:list-item>
        <text:list-item>
          <text:p text:style-name="Text_20_body"> data information of the shapefile</text:p>
        </text:list-item>
        <text:list-item>
          <text:p text:style-name="Text_20_body"> allow to go back to <text:a xlink:type="simple" xlink:href="https://archives.crealp.ch/toolmap/documentation/doku.php?id=man:data_manage#step1">step 1</text:a> or to continue to <text:a xlink:type="simple" xlink:href="https://archives.crealp.ch/toolmap/documentation/doku.php?id=man:data_manage#step3">step 3</text:a></text:p>
        </text:list-item>
      </text:list>
      <text:p text:style-name="Text_20_body">If you choose to add a CSV file the following step comes ahead<text:line-break/></text:p>
      <text:p text:style-name="Text_20_body"><draw:frame draw:style-name="media" draw:name="" text:anchor-type="as-char" draw:z-index="0" svg:width="9.2604166666667cm" svg:height="9.9483333333333cm"><draw:image xlink:href="Pictures/c5357544686aa0371a00d0e233b55620.png" xlink:type="simple" xlink:show="embed" xlink:actuate="onLoad"/></draw:frame></text:p>
      <text:list text:style-name="Numbering_20_1">
        <text:list-item>
          <text:p text:style-name="Text_20_body"> Directory path of the CSV file</text:p>
        </text:list-item>
        <text:list-item>
          <text:p text:style-name="Text_20_body"> Information on the CSV file</text:p>
        </text:list-item>
        <text:list-item>
          <text:p text:style-name="Text_20_body"> allow to go back or to continue to step 2.2</text:p>
        </text:list-item>
      </text:list>
      <text:h text:style-name="Heading_20_4" text:outline-level="4"><text:bookmark-start text:name="step2.2"/>Step2.2<text:bookmark-end text:name="step2.2"/></text:h>
      <text:p text:style-name="Text_20_body">The CSV files are composed of columns of data separated with commas, you will have to choose wich column you want to assign to the X and Y coordinates<text:line-break/></text:p>
      <text:p text:style-name="Text_20_body"><draw:frame draw:style-name="media" draw:name="" text:anchor-type="as-char" draw:z-index="0" svg:width="9.2604166666667cm" svg:height="9.9483333333333cm"><draw:image xlink:href="Pictures/30244bcfbed07904d4f2c534551633f9.png" xlink:type="simple" xlink:show="embed" xlink:actuate="onLoad"/></draw:frame></text:p>
      <text:list text:style-name="Numbering_20_1">
        <text:list-item>
          <text:p text:style-name="Text_20_body"> List of the columns which can be assigned as X or Y coordinates</text:p>
        </text:list-item>
        <text:list-item>
          <text:p text:style-name="Text_20_body"> allows to go back or to continue to <text:a xlink:type="simple" xlink:href="https://archives.crealp.ch/toolmap/documentation/doku.php?id=man:data_manage#step3">step 3</text:a></text:p>
        </text:list-item>
      </text:list>
      <text:h text:style-name="Heading_20_3" text:outline-level="3"><text:bookmark-start text:name="step3"/>Step3<text:bookmark-end text:name="step3"/></text:h>
      <text:p text:style-name="Text_20_body"><draw:frame draw:style-name="media" draw:name="" text:anchor-type="as-char" draw:z-index="0" svg:width="9.2604166666667cm" svg:height="9.9483333333333cm"><draw:image xlink:href="Pictures/46b40f9be2a65f94a3fa43bf0db115e4.png" xlink:type="simple" xlink:show="embed" xlink:actuate="onLoad"/></draw:frame></text:p>
      <text:list text:style-name="Numbering_20_1">
        <text:list-item>
          <text:p text:style-name="Text_20_body"> List of layers within the data will be imported (with the shapefile import the choice is restricted to the geometrical type of the data)</text:p>
        </text:list-item>
        <text:list-item>
          <text:p text:style-name="Text_20_body"> import the data or cancel the operation</text:p>
        </text:list-item>
      </text:list>
      <text:h text:style-name="Heading_20_2" text:outline-level="2"><text:bookmark-start text:name="table_of_contents_options"/>Table of contents options<text:bookmark-end text:name="table_of_contents_options"/></text:h>
      <text:p text:style-name="Text_20_body"><draw:frame draw:style-name="media" draw:name="" text:anchor-type="as-char" draw:z-index="0" svg:width="7.3289583333333cm" svg:height="5.953125cm"><draw:image xlink:href="Pictures/7796d5af8266047eed969e5666f2d2b2.png" xlink:type="simple" xlink:show="embed" xlink:actuate="onLoad"/></draw:frame></text:p>
      <text:list text:style-name="Numbering_20_1">
        <text:list-item>
          <text:p text:style-name="Text_20_body"> <draw:frame draw:style-name="media" draw:name="" text:anchor-type="as-char" draw:z-index="0" svg:width="0.37041666666667cm" svg:height="0.37041666666667cm"><draw:image xlink:href="Pictures/7fc0e34dc654b6360cfe16845253401d.png" xlink:type="simple" xlink:show="embed" xlink:actuate="onLoad"/></draw:frame>: Activate the display of the layer<text:line-break/><draw:frame draw:style-name="media" draw:name="" text:anchor-type="as-char" draw:z-index="0" svg:width="0.37041666666667cm" svg:height="0.37041666666667cm"><draw:image xlink:href="Pictures/f4b01890dc7604b69733d82d745f5044.png" xlink:type="simple" xlink:show="embed" xlink:actuate="onLoad"/></draw:frame>: Deactivate the display of the layer</text:p>
        </text:list-item>
        <text:list-item>
          <text:p text:style-name="Text_20_body"> Edition mode activated: the layer is underlined</text:p>
        </text:list-item>
      </text:list>
      <text:h text:style-name="Heading_20_3" text:outline-level="3"><text:bookmark-start text:name="contextual_menu"/>contextual menu<text:bookmark-end text:name="contextual_menu"/></text:h>
      <text:p text:style-name="Text_20_body">The contextual menus are opened by right-clicking on a layer of the table of contents. They vary according to the selected layer.</text:p>
      <text:p text:style-name="Text_20_body"><draw:frame draw:style-name="media" draw:name="Construction layers Legend" text:anchor-type="as-char" draw:z-index="0" svg:width="3.4925cm"><draw:text-box><text:p text:style-name="legendcenter"><draw:frame draw:style-name="media" draw:name="Construction layers" text:anchor-type="as-char" draw:z-index="0" svg:width="3.4925cm" svg:height="2.9104166666667cm"><draw:image xlink:href="Pictures/e6f1031f51e300fb827e961df9a659bf.png" xlink:type="simple" xlink:show="embed" xlink:actuate="onLoad"/></draw:frame>Construction layers</text:p></draw:text-box></draw:frame><draw:frame draw:style-name="media" draw:name="Support themes Legend" text:anchor-type="as-char" draw:z-index="0" svg:width="4.2597916666667cm"><draw:text-box><text:p text:style-name="legendcenter"><draw:frame draw:style-name="media" draw:name="Support themes" text:anchor-type="as-char" draw:z-index="0" svg:width="4.2597916666667cm" svg:height="2.9104166666667cm"><draw:image xlink:href="Pictures/2a6b8530a432b7977e7c5efc050a056c.png" xlink:type="simple" xlink:show="embed" xlink:actuate="onLoad"/></draw:frame>Support themes</text:p></draw:text-box></draw:frame></text:p>
      <text:list text:style-name="List_20_1">
        <text:list-item>
          <text:p text:style-name="Text_20_body"> Name of the layer</text:p>
        </text:list-item>
        <text:list-item>
          <text:p text:style-name="Text_20_body"> Edit this layer(construction layers only)<text:line-break/>Remove layer(support themes only)<text:line-break/></text:p>
        </text:list-item>
        <text:list-item>
          <text:p text:style-name="Text_20_body"> Move the selected layer in the table of contents<text:line-break/><draw:frame draw:style-name="media" draw:name="" text:anchor-type="as-char" draw:z-index="0" svg:width="4.4979166666667cm" svg:height="1.9579166666667cm"><draw:image xlink:href="Pictures/3bc571d6f4ea0b58620a64d8ce105009.png" xlink:type="simple" xlink:show="embed" xlink:actuate="onLoad"/></draw:frame></text:p>
        </text:list-item>
        <text:list-item>
          <text:p text:style-name="Text_20_body"> Display management of the vertex (line and polygon layers type only)</text:p>
        </text:list-item>
        <text:list-item>
          <text:p text:style-name="Text_20_body"> Symbology management. This option can also be activated by double-clicking on the layer. (see chap. <text:a xlink:type="simple" xlink:href="https://archives.crealp.ch/toolmap/documentation/doku.php?id=man:visualization#symbology">Symbology</text:a>)</text:p>
        </text:list-item>
      </text:list>
      <text:h text:style-name="Heading_20_1" text:outline-level="1"><text:bookmark-start text:name="visualization"/>Visualization<text:bookmark-end text:name="visualization"/></text:h>
      <text:p text:style-name="Text_20_body">The different tools allowing you to explore your project in the visualization window are stored in the <text:span text:style-name="Emphasis">View</text:span> menu, it regroups the following elements:</text:p>
      <text:list text:style-name="List_20_1">
        <text:list-item>
          <text:p text:style-name="Text_20_body"> <text:span text:style-name="Emphasis">Previous zoom</text:span> (<text:span text:style-name="Strong_20_Emphasis">&lt;</text:span>): go back to the previous displayed scale, available only if you have once changed the scale</text:p>
        </text:list-item>
        <text:list-item>
          <text:p text:style-name="Text_20_body"> <text:span text:style-name="Emphasis">Zoom by rectangle</text:span> (<text:span text:style-name="Strong_20_Emphasis">Z</text:span>): This tool uses a click-release action, click on the left button of the mouse and drag it, it makes a rectangular ghost. The zoom factor is inversely proportional to the size of the rectangle. The type of zoom is determined by the direction of the drag:</text:p>
          <text:list text:style-name="List_20_1">
            <text:list-item>
              <text:p text:style-name="Text_20_body"> Left to right: zoom in</text:p>
            </text:list-item>
            <text:list-item>
              <text:p text:style-name="Text_20_body"> Right to left: zoom out</text:p>
            </text:list-item>
          </text:list>
        </text:list-item>
        <text:list-item>
          <text:p text:style-name="Text_20_body"> <text:span text:style-name="Emphasis">Pan</text:span> (<text:span text:style-name="Strong_20_Emphasis">H</text:span>): Move the map with a drag and drop action</text:p>
        </text:list-item>
        <text:list-item>
          <text:p text:style-name="Text_20_body"> <text:span text:style-name="Emphasis">Zoom to full extend</text:span> (<text:span text:style-name="Strong_20_Emphasis">Ctrl+0</text:span>): Adjust the scale to display all the activated layers</text:p>
        </text:list-item>
        <text:list-item>
          <text:p text:style-name="Text_20_body"> <text:span text:style-name="Emphasis">Zoom to frame</text:span> (<text:span text:style-name="Strong_20_Emphasis">Ctrl+1</text:span>): Adjust the scale to display the frame.</text:p>
        </text:list-item>
        <text:list-item>
          <text:p text:style-name="Text_20_body"> <text:span text:style-name="Emphasis">zoom to layer</text:span> (<text:span text:style-name="Strong_20_Emphasis">Ctrl+2</text:span>): Adjust the scale to display the whole selected layer</text:p>
        </text:list-item>
        <text:list-item>
          <text:p text:style-name="Text_20_body"> <text:span text:style-name="Emphasis">Refresh</text:span> (<text:span text:style-name="Strong_20_Emphasis">Ctrl+R</text:span>): Refresh the screen</text:p>
        </text:list-item>
      </text:list>
      <text:h text:style-name="Heading_20_2" text:outline-level="2"><text:bookmark-start text:name="symbology"/>Symbology<text:bookmark-end text:name="symbology"/></text:h>
      <text:p text:style-name="Text_20_body">The symbology windows allow you to manage the style of each layer. You have several options available depending of the layer style. They are accessible by double clicking on the layer name in the table of content or with the option <text:span text:style-name="Emphasis">Symbology…</text:span> of the contextual menu.</text:p>
      <text:h text:style-name="Heading_20_3" text:outline-level="3"><text:bookmark-start text:name="points"/>Points<text:bookmark-end text:name="points"/></text:h>
      <text:p text:style-name="Text_20_body"><draw:frame draw:style-name="media" draw:name="" text:anchor-type="as-char" draw:z-index="0" svg:width="12.488333333333cm" svg:height="10.63625cm"><draw:image xlink:href="Pictures/92bcaf9f0abcadbe8050af3625227cf3.png" xlink:type="simple" xlink:show="embed" xlink:actuate="onLoad"/></draw:frame></text:p>
      <text:list text:style-name="Numbering_20_1">
        <text:list-item>
          <text:p text:style-name="Text_20_body"> Points style management: you can change the color and the radius of the points</text:p>
        </text:list-item>
        <text:list-item>
          <text:p text:style-name="Text_20_body"> Transparency management</text:p>
        </text:list-item>
        <text:list-item>
          <text:p text:style-name="Text_20_body"> Apply or cancel the modifications</text:p>
        </text:list-item>
      </text:list>
      <text:p text:style-name="Text_20_body">The points have an additional option found on the other tab of the window (<text:span text:style-name="Emphasis">multiple</text:span>). Under this tab you are able to attribute two different symbology to your lines. The differentiation of the points is made through the <text:a xlink:type="simple" xlink:href="https://archives.crealp.ch/toolmap/documentation/doku.php?id=man:validation#semantic_validation">queries</text:a>.</text:p>
      <text:p text:style-name="Text_20_body"><draw:frame draw:style-name="media" draw:name="" text:anchor-type="as-char" draw:z-index="0" svg:width="12.488333333333cm" svg:height="10.63625cm"><draw:image xlink:href="Pictures/8a8ee8db37b7d6909c3fb0df9e077bf4.png" xlink:type="simple" xlink:show="embed" xlink:actuate="onLoad"/></draw:frame></text:p>
      <text:list text:style-name="Numbering_20_1">
        <text:list-item>
          <text:p text:style-name="Text_20_body"> <text:a xlink:type="simple" xlink:href="https://archives.crealp.ch/toolmap/documentation/doku.php?id=man:validation#semantic_validation">Query</text:a> selected for the differentiation</text:p>
        </text:list-item>
        <text:list-item>
          <text:p text:style-name="Text_20_body"> symbology management of the two classes</text:p>
        </text:list-item>
        <text:list-item>
          <text:p text:style-name="Text_20_body"> transparency management</text:p>
        </text:list-item>
      </text:list>
      <text:p text:style-name="Text_20_body">The symbology is directly connected to the attribution of the point, changing its attributes may instantly change its symbology. This option can be very helpful to highlight specific classes.</text:p>
      <text:h text:style-name="Heading_20_3" text:outline-level="3"><text:bookmark-start text:name="lines"/>Lines<text:bookmark-end text:name="lines"/></text:h>
      <text:p text:style-name="Text_20_body"><draw:frame draw:style-name="media" draw:name="" text:anchor-type="as-char" draw:z-index="0" svg:width="12.964583333333cm" svg:height="10.795cm"><draw:image xlink:href="Pictures/b705d7ca6283ee6f01d3d7ab855d9deb.png" xlink:type="simple" xlink:show="embed" xlink:actuate="onLoad"/></draw:frame></text:p>
      <text:list text:style-name="Numbering_20_1">
        <text:list-item>
          <text:p text:style-name="Text_20_body"> Lines style management, you can change the color the width  and the symbol of the lines. There are six choices of shape. Choices are: </text:p>
          <text:list text:style-name="Numbering_20_1">
            <text:list-item>
              <text:p text:style-name="Text_20_body"> Solid line</text:p>
            </text:list-item>
            <text:list-item>
              <text:p text:style-name="Text_20_body"> Dotted line</text:p>
            </text:list-item>
            <text:list-item>
              <text:p text:style-name="Text_20_body"> Dashed line</text:p>
            </text:list-item>
            <text:list-item>
              <text:p text:style-name="Text_20_body"> Dot-dashed line</text:p>
            </text:list-item>
            <text:list-item>
              <text:p text:style-name="Text_20_body"> Transparant line: The Transparent line option may be used to hide the lines.</text:p>
            </text:list-item>
            <text:list-item>
              <text:p text:style-name="Text_20_body"> Oriented line: The Oriented line option display a double line: solid and dotted side by side. This option can be used to check for consistency when some lines have to be drawn in a certain direction.</text:p>
            </text:list-item>
          </text:list>
        </text:list-item>
        <text:list-item>
          <text:p text:style-name="Text_20_body"> Transparency management</text:p>
        </text:list-item>
        <text:list-item>
          <text:p text:style-name="Text_20_body"> Apply or cancel the modifications</text:p>
        </text:list-item>
      </text:list>
      <text:p text:style-name="Text_20_body">The lines have an additional option found on the other tab of the window (<text:span text:style-name="Emphasis">multiple</text:span>). Under this tab you are able to attribute two different symbology to your lines. The differentiation of the lines is made through the <text:a xlink:type="simple" xlink:href="https://archives.crealp.ch/toolmap/documentation/doku.php?id=man:validation#semantic_validation">queries</text:a>.</text:p>
      <text:p text:style-name="Text_20_body"><draw:frame draw:style-name="media" draw:name="" text:anchor-type="as-char" draw:z-index="0" svg:width="12.964583333333cm" svg:height="10.795cm"><draw:image xlink:href="Pictures/524c92bd6da4b4907993a12dfc131e1a.png" xlink:type="simple" xlink:show="embed" xlink:actuate="onLoad"/></draw:frame></text:p>
      <text:list text:style-name="Numbering_20_1">
        <text:list-item>
          <text:p text:style-name="Text_20_body"> <text:a xlink:type="simple" xlink:href="https://archives.crealp.ch/toolmap/documentation/doku.php?id=man:validation#semantic_validation">Query</text:a> selected for the differenciation</text:p>
        </text:list-item>
        <text:list-item>
          <text:p text:style-name="Text_20_body"> symbology management of the two classes</text:p>
        </text:list-item>
        <text:list-item>
          <text:p text:style-name="Text_20_body"> transparency management</text:p>
        </text:list-item>
      </text:list>
      <text:p text:style-name="Text_20_body">The symbology is directly connected to the attribution of the line, changing its attributes may instantly change its symbology. This option can be very helpful to highlight specific structures.</text:p>
      <text:h text:style-name="Heading_20_3" text:outline-level="3"><text:bookmark-start text:name="polygons"/>Polygons<text:bookmark-end text:name="polygons"/></text:h>
      <text:p text:style-name="Text_20_body"><draw:frame draw:style-name="media" draw:name="" text:anchor-type="as-char" draw:z-index="0" svg:width="12.594166666667cm" svg:height="11.535833333333cm"><draw:image xlink:href="Pictures/c8d3c366ed807df789eeb3487ad7f261.png" xlink:type="simple" xlink:show="embed" xlink:actuate="onLoad"/></draw:frame></text:p>
      <text:list text:style-name="Numbering_20_1">
        <text:list-item>
          <text:p text:style-name="Text_20_body"> Polygons style management: you can change the border width and color as the fill color and style. Following styles are available:</text:p>
          <text:list text:style-name="Numbering_20_1">
            <text:list-item>
              <text:p text:style-name="Text_20_body"> Solid fill</text:p>
            </text:list-item>
            <text:list-item>
              <text:p text:style-name="Text_20_body"> Backward Diagonal hatch</text:p>
            </text:list-item>
            <text:list-item>
              <text:p text:style-name="Text_20_body"> Forward Diagonal hatch</text:p>
            </text:list-item>
            <text:list-item>
              <text:p text:style-name="Text_20_body"> Cross hatch</text:p>
            </text:list-item>
            <text:list-item>
              <text:p text:style-name="Text_20_body"> Vertical hatch</text:p>
            </text:list-item>
            <text:list-item>
              <text:p text:style-name="Text_20_body"> No Fill</text:p>
            </text:list-item>
          </text:list>
        </text:list-item>
        <text:list-item>
          <text:p text:style-name="Text_20_body"> Transparency management</text:p>
        </text:list-item>
        <text:list-item>
          <text:p text:style-name="Text_20_body"> Apply or cancel the modifications</text:p>
        </text:list-item>
      </text:list>
      <text:p text:style-name="Text_20_body">If your imported polygons have attributes, you can class them to have a multiple symbology. (see also <text:a xlink:type="simple" xlink:href="https://archives.crealp.ch/toolmap/documentation/doku.php?id=man:validation#redactor_mode">Redactor mode</text:a>)</text:p>
      <text:p text:style-name="Text_20_body"><draw:frame draw:style-name="media" draw:name="" text:anchor-type="as-char" draw:z-index="0" svg:width="12.408958333333cm" svg:height="11.535833333333cm"><draw:image xlink:href="Pictures/d3328340a4cd91b4865fdd205b7b6353.png" xlink:type="simple" xlink:show="embed" xlink:actuate="onLoad"/></draw:frame></text:p>
      <text:list text:style-name="Numbering_20_1">
        <text:list-item>
          <text:p text:style-name="Text_20_body"> List of attribute header</text:p>
        </text:list-item>
        <text:list-item>
          <text:p text:style-name="Text_20_body"> List of the different attributes related to the header</text:p>
        </text:list-item>
        <text:list-item>
          <text:p text:style-name="Text_20_body"> Symbology controls:</text:p>
          <text:list text:style-name="List_20_1">
            <text:list-item>
              <text:p text:style-name="Text_20_body"> Classify: Generate the classes depending of your choice in (1)</text:p>
            </text:list-item>
            <text:list-item>
              <text:p text:style-name="Text_20_body"> Add: Add a new class, you will have to write the query yourself</text:p>
            </text:list-item>
            <text:list-item>
              <text:p text:style-name="Text_20_body"> Remove: Remove the selected class</text:p>
            </text:list-item>
            <text:list-item>
              <text:p text:style-name="Text_20_body"> Remove all: Remove all the classes</text:p>
            </text:list-item>
          </text:list>
        </text:list-item>
        <text:list-item>
          <text:p text:style-name="Text_20_body"> Validate or cancel the changes </text:p>
        </text:list-item>
      </text:list>
      <text:h text:style-name="Heading_20_3" text:outline-level="3"><text:bookmark-start text:name="images"/>Images<text:bookmark-end text:name="images"/></text:h>
      <text:p text:style-name="Text_20_body"><draw:frame draw:style-name="media" draw:name="" text:anchor-type="as-char" draw:z-index="0" svg:width="8.89cm" svg:height="4.3127083333333cm"><draw:image xlink:href="Pictures/907556d2759765bb220954ae72356496.png" xlink:type="simple" xlink:show="embed" xlink:actuate="onLoad"/></draw:frame></text:p>
      <text:list text:style-name="Numbering_20_1">
        <text:list-item>
          <text:p text:style-name="Text_20_body"> Transparency management</text:p>
        </text:list-item>
        <text:list-item>
          <text:p text:style-name="Text_20_body"> Apply or cancel the modifications</text:p>
        </text:list-item>
      </text:list>
      <text:h text:style-name="Heading_20_1" text:outline-level="1"><text:bookmark-start text:name="features_selection"/>Features Selection<text:bookmark-end text:name="features_selection"/></text:h>
      <text:p text:style-name="Text_20_body">The tools allowing you to select features in the visualization window are regrouped in the <text:span text:style-name="Emphasis">Selection</text:span> menu:</text:p>
      <text:list text:style-name="List_20_1">
        <text:list-item>
          <text:p text:style-name="Text_20_body"> <text:span text:style-name="Emphasis">Select</text:span> (<text:span text:style-name="Strong_20_Emphasis">V</text:span>): select one or more object in the current layer in edition</text:p>
        </text:list-item>
        <text:list-item>
          <text:p text:style-name="Text_20_body"> <text:span text:style-name="Emphasis">Select by Feature ID…</text:span>: select an object with its ID</text:p>
        </text:list-item>
        <text:list-item>
          <text:p text:style-name="Text_20_body"> <text:span text:style-name="Emphasis">Clear Selection</text:span> (<text:span text:style-name="Strong_20_Emphasis">Ctrl+D</text:span>): clear the current selection</text:p>
        </text:list-item>
        <text:list-item>
          <text:p text:style-name="Text_20_body"> <text:span text:style-name="Emphasis">Invert Selection</text:span>: unselect the current selection and select all non selected objects</text:p>
        </text:list-item>
      </text:list>
      <text:h text:style-name="Heading_20_2" text:outline-level="2"><text:bookmark-start text:name="single_selection"/>Single Selection<text:bookmark-end text:name="single_selection"/></text:h>
      <text:p text:style-name="Text_20_body">Regardless you want to make a simple or a multiple selection, you have to be in edition of the correct construction layer to target an object.</text:p>
      <text:p text:style-name="Text_20_body">You have two ways to select a unique feature:</text:p>
      <text:list text:style-name="List_20_1">
        <text:list-item>
          <text:p text:style-name="Text_20_body"> By using the selection tool: Activate the selection tool by clicking on it in the toolbar or by selecting it in the menu <text:span text:style-name="Emphasis">Selection</text:span>. Then simply clik on the object you want to select in the visualization window.</text:p>
        </text:list-item>
        <text:list-item>
          <text:p text:style-name="Text_20_body"> By using the <text:span text:style-name="Emphasis">Select by Feature ID…</text:span> tool: Every object in a ToolMap project has a unique ID, you can also select a precise object if you know its ID.</text:p>
        </text:list-item>
      </text:list>
      <text:h text:style-name="Heading_20_2" text:outline-level="2"><text:bookmark-start text:name="multiple_selection"/>Multiple Selection<text:bookmark-end text:name="multiple_selection"/></text:h>
      <text:p text:style-name="Text_20_body">The multiple selection is made with the selection tool. You can either click and drag your cursor to select all the features within the rectangle or by selecting single features one by one maintaining the Shift key.</text:p>
      <text:h text:style-name="Heading_20_1" text:outline-level="1"><text:bookmark-start text:name="edition"/>Edition<text:bookmark-end text:name="edition"/></text:h>
      <text:p text:style-name="Text_20_body">All the edition tools are regrouped in the menu <text:span text:style-name="Emphasis">Edition</text:span>, which contains the following elements:</text:p>
      <text:list text:style-name="List_20_1">
        <text:list-item>
          <text:p text:style-name="Text_20_body"> Draw <text:span text:style-name="Strong_20_Emphasis">D</text:span></text:p>
        </text:list-item>
        <text:list-item>
          <text:p text:style-name="Text_20_body"> Modify feature <text:span text:style-name="Strong_20_Emphasis">M</text:span><text:line-break/><text:line-break/></text:p>
        </text:list-item>
        <text:list-item>
          <text:p text:style-name="Text_20_body"> Draw Bezier <text:span text:style-name="Strong_20_Emphasis">P</text:span></text:p>
        </text:list-item>
        <text:list-item>
          <text:p text:style-name="Text_20_body"> Modify Bezier <text:span text:style-name="Strong_20_Emphasis">A</text:span></text:p>
        </text:list-item>
        <text:list-item>
          <text:p text:style-name="Text_20_body"> Bezier Settings<text:line-break/><text:line-break/></text:p>
        </text:list-item>
        <text:list-item>
          <text:p text:style-name="Text_20_body"> Remove last vertex <text:span text:style-name="Strong_20_Emphasis">Ctrl+Z</text:span></text:p>
        </text:list-item>
        <text:list-item>
          <text:p text:style-name="Text_20_body"> Edit vertex <text:span text:style-name="Strong_20_Emphasis">Ctrl+V</text:span></text:p>
        </text:list-item>
        <text:list-item>
          <text:p text:style-name="Text_20_body"> Insert Vertex <text:span text:style-name="Strong_20_Emphasis">I</text:span></text:p>
        </text:list-item>
        <text:list-item>
          <text:p text:style-name="Text_20_body"> Delete Vertex <text:span text:style-name="Strong_20_Emphasis">C</text:span><text:line-break/><text:line-break/></text:p>
        </text:list-item>
        <text:list-item>
          <text:p text:style-name="Text_20_body"> Move shared node <text:span text:style-name="Strong_20_Emphasis">Ctrl+T</text:span></text:p>
        </text:list-item>
        <text:list-item>
          <text:p text:style-name="Text_20_body"> Delete feature <text:span text:style-name="Strong_20_Emphasis">Delete</text:span><text:line-break/><text:line-break/></text:p>
        </text:list-item>
        <text:list-item>
          <text:p text:style-name="Text_20_body"> Cut line <text:span text:style-name="Strong_20_Emphasis">Ctrl+X</text:span></text:p>
        </text:list-item>
        <text:list-item>
          <text:p text:style-name="Text_20_body"> Merge lines <text:span text:style-name="Strong_20_Emphasis">Ctrl+F</text:span></text:p>
        </text:list-item>
        <text:list-item>
          <text:p text:style-name="Text_20_body"> Create interection <text:span text:style-name="Strong_20_Emphasis">Ctrl+I</text:span></text:p>
        </text:list-item>
        <text:list-item>
          <text:p text:style-name="Text_20_body"> Flip line <text:span text:style-name="Strong_20_Emphasis">Ctrl+Alt+F</text:span><text:line-break/><text:line-break/></text:p>
        </text:list-item>
        <text:list-item>
          <text:p text:style-name="Text_20_body"> Snapping</text:p>
        </text:list-item>
      </text:list>
      <text:h text:style-name="Heading_20_2" text:outline-level="2"><text:bookmark-start text:name="edition_tools"/>Edition tools<text:bookmark-end text:name="edition_tools"/></text:h>
      <text:p text:style-name="Text_20_body">To edit objects with the different tools in ToolMap you will have to enter the edition mode.</text:p>
      <text:list text:style-name="List_20_1">
        <text:list-item>
          <text:p text:style-name="Text_20_body"> Select the layer to edit in the table of contents</text:p>
        </text:list-item>
        <text:list-item>
          <text:p text:style-name="Text_20_body"> Activate the Edit Layer option in the pull-down menu</text:p>
        </text:list-item>
      </text:list>
      <text:p text:style-name="Text_20_body">This operation activate the edition menu</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0e23814a2939eb2b03e438b78f3cfed8.png" xlink:type="simple" xlink:show="embed" xlink:actuate="onLoad"/></draw:frame></text:p>
          </table:table-cell>
          <table:table-cell table:style-name="pluginnoteimportant.B1" office:value-type="string">
            <text:p text:style-name="Text_20_body">Only the construction layers (displayed in bold in the table of content) can be edited. You can only edit one layer at once</text:p>
          </table:table-cell>
        </table:table-row>
      </table:table>
      <text:p text:style-name="Text_20_body"><text:h text:style-name="Heading_20_3" text:outline-level="3"><text:bookmark-start text:name="draw_feature"/>Draw feature<text:bookmark-end text:name="draw_feature"/></text:h>The draw tool allows creating new features</text:p>
      <text:h text:style-name="Heading_20_4" text:outline-level="4"><text:bookmark-start text:name="point_type_layer"/>Point type layer<text:bookmark-end text:name="point_type_layer"/></text:h>
      <text:list text:style-name="List_20_1">
        <text:list-item>
          <text:p text:style-name="Text_20_body"> Activate the tool, the edition cursor displays</text:p>
        </text:list-item>
        <text:list-item>
          <text:p text:style-name="Text_20_body"> Vectorize the point with a left click</text:p>
        </text:list-item>
      </text:list>
      <text:h text:style-name="Heading_20_4" text:outline-level="4"><text:bookmark-start text:name="line_type_layer"/>Line type layer<text:bookmark-end text:name="line_type_layer"/></text:h>
      <text:list text:style-name="List_20_1">
        <text:list-item>
          <text:p text:style-name="Text_20_body"> Activate the tool, the edition cursor displays</text:p>
        </text:list-item>
        <text:list-item>
          <text:p text:style-name="Text_20_body"> Vectorize the line with the mouse, each left-click creates a vertex</text:p>
        </text:list-item>
        <text:list-item>
          <text:p text:style-name="Text_20_body"> Cancel the last vertex of the segment in edition; <text:span text:style-name="Emphasis">Remove last vertex</text:span>(<text:span text:style-name="Strong_20_Emphasis">Ctrl+Z</text:span>) option of the <text:span text:style-name="Emphasis">Edition</text:span> menu </text:p>
        </text:list-item>
        <text:list-item>
          <text:p text:style-name="Text_20_body"> Finish the construction of the object with the <text:span text:style-name="Strong_20_Emphasis">ENTER</text:span> or <text:span text:style-name="Strong_20_Emphasis">TAB</text:span> key</text:p>
        </text:list-item>
        <text:list-item>
          <text:p text:style-name="Text_20_body"> Cancel the segment in creation with the <text:span text:style-name="Strong_20_Emphasis">ESC</text:span> key</text:p>
        </text:list-item>
      </text:list>
      <text:h text:style-name="Heading_20_3" text:outline-level="3"><text:bookmark-start text:name="modify_feature"/>Modify feature<text:bookmark-end text:name="modify_feature"/></text:h>
      <text:p text:style-name="Text_20_body">The <text:span text:style-name="Emphasis">modify</text:span> option allows modifying features.</text:p>
      <text:h text:style-name="Heading_20_4" text:outline-level="4"><text:bookmark-start text:name="point_type_layer1"/>Point type layer<text:bookmark-end text:name="point_type_layer1"/></text:h>
      <text:list text:style-name="List_20_1">
        <text:list-item>
          <text:p text:style-name="Text_20_body"> Select a point</text:p>
        </text:list-item>
        <text:list-item>
          <text:p text:style-name="Text_20_body"> Activate the tool ; the modification cursor displays</text:p>
        </text:list-item>
        <text:list-item>
          <text:p text:style-name="Text_20_body"> Modify the position of your selected point by dragging it with your cursor</text:p>
        </text:list-item>
      </text:list>
      <text:h text:style-name="Heading_20_4" text:outline-level="4"><text:bookmark-start text:name="line_type_layer1"/>Line type layer<text:bookmark-end text:name="line_type_layer1"/></text:h>
      <text:list text:style-name="List_20_1">
        <text:list-item>
          <text:p text:style-name="Text_20_body"> Select a line</text:p>
        </text:list-item>
        <text:list-item>
          <text:p text:style-name="Text_20_body"> Activate the tool ; the modification cursor displays</text:p>
        </text:list-item>
        <text:list-item>
          <text:p text:style-name="Text_20_body"> Modify the vertex position with the cursor by dragging it </text:p>
        </text:list-item>
        <text:list-item>
          <text:p text:style-name="Text_20_body"> Cancel the modification of the current segment with the <text:span text:style-name="Strong_20_Emphasis">ESC</text:span> key</text:p>
        </text:list-item>
        <text:list-item>
          <text:p text:style-name="Text_20_body"> Apply the modifications with the <text:span text:style-name="Strong_20_Emphasis">ENTER</text:span> or <text:span text:style-name="Strong_20_Emphasis">TAB</text:span> keys</text:p>
        </text:list-item>
      </text:list>
      <text:h text:style-name="Heading_20_3" text:outline-level="3"><text:bookmark-start text:name="draw_bezier"/>Draw Bezier<text:bookmark-end text:name="draw_bezier"/></text:h>
      <text:p text:style-name="Text_20_body">The draw Bezier tool allows building Bezier curves. For each section of Bezier you’ll have to click four time(see below).</text:p>
      <text:list text:style-name="Numbering_20_1">
        <text:list-item>
          <text:p text:style-name="Text_20_body"> Defines your starting point</text:p>
        </text:list-item>
        <text:list-item>
          <text:p text:style-name="Text_20_body"> Defines the direction of your Bezier at the starting point</text:p>
        </text:list-item>
        <text:list-item>
          <text:p text:style-name="Text_20_body"> Defines your arriving point</text:p>
        </text:list-item>
        <text:list-item>
          <text:p text:style-name="Text_20_body"> Defines the direction of your Bezier at your arriving point</text:p>
        </text:list-item>
      </text:list>
      <text:h text:style-name="Heading_20_3" text:outline-level="3"><text:bookmark-start text:name="modify_bezier"/>Modify Bezier<text:bookmark-end text:name="modify_bezier"/></text:h>
      <text:p text:style-name="Text_20_body">While drawing your Bezier curves, you can modify them using the option <text:span text:style-name="Emphasis">Modify Bezier</text:span>. This option allows you to move your starting/arriving points also the orientation and intensity of the way.</text:p>
      <text:p text:style-name="Text_20_body"><draw:frame draw:style-name="media" draw:name="" text:anchor-type="as-char" draw:z-index="0" svg:width="5.9795833333333cm" svg:height="6.19125cm"><draw:image xlink:href="Pictures/6087703b344d0da0bf107bc056657610.png" xlink:type="simple" xlink:show="embed" xlink:actuate="onLoad"/></draw:frame><draw:frame draw:style-name="media" draw:name="" text:anchor-type="as-char" draw:z-index="0" svg:width="5.6091666666667cm" svg:height="6.19125cm"><draw:image xlink:href="Pictures/3e57882df5d6a3c7e89cc138e76688f5.png" xlink:type="simple" xlink:show="embed" xlink:actuate="onLoad"/></draw:frame></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0e23814a2939eb2b03e438b78f3cfed8.png" xlink:type="simple" xlink:show="embed" xlink:actuate="onLoad"/></draw:frame></text:p>
          </table:table-cell>
          <table:table-cell table:style-name="pluginnoteimportant.B1" office:value-type="string">
            <text:p text:style-name="Text_20_body">Your Bezier curve can only be edited while drawing. Once you validate it, it becomes regular segments of line and can therefor only be edited as such.</text:p>
          </table:table-cell>
        </table:table-row>
      </table:table>
      <text:p text:style-name="Text_20_body"><text:h text:style-name="Heading_20_3" text:outline-level="3"><text:bookmark-start text:name="bezier_settings"/>Bezier Settings<text:bookmark-end text:name="bezier_settings"/></text:h>In the Bezier settings you can manage the parameters of the Bezier. You have access to two styles of parameters:</text:p>
      <text:p text:style-name="Text_20_body"><draw:frame draw:style-name="media" draw:name="" text:anchor-type="as-char" draw:z-index="0" svg:width="8.2814583333333cm" svg:height="6.270625cm"><draw:image xlink:href="Pictures/eecf44e5716cfd8441edd3a0ab97729d.png" xlink:type="simple" xlink:show="embed" xlink:actuate="onLoad"/></draw:frame></text:p>
      <text:list text:style-name="Numbering_20_1">
        <text:list-item>
          <text:p text:style-name="Text_20_body"> The AGG fashion: Have only one parameter, the higher your value the more complex your curve (more vertices).</text:p>
        </text:list-item>
        <text:list-item>
          <text:p text:style-name="Text_20_body"> The ETHZ fashion: With the ETHZ method you can play on two parameters; the maximum number of points for each segment and the width tolerance. While the maximum number is easy to understand the width range defines whether a vertex is created or not, the higher the range, the more simple your curve.</text:p>
        </text:list-item>
      </text:list>
      <text:p text:style-name="Text_20_body">The <text:span text:style-name="Emphasis">Preview</text:span> option displays how the line will be created regarding the parameters. It is only available while drawing a Bezier.</text:p>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c45b61090e0222ba7a33356eee92e11d.png" xlink:type="simple" xlink:show="embed" xlink:actuate="onLoad"/></draw:frame></text:p>
          </table:table-cell>
          <table:table-cell table:style-name="pluginnotetip.B1" office:value-type="string">
            <text:p text:style-name="Text_20_body">The Bezier settings are specific to the project, the configuration remains even if you close and re-open the project</text:p>
          </table:table-cell>
        </table:table-row>
      </table:table>
      <text:p text:style-name="Text_20_body"><text:h text:style-name="Heading_20_3" text:outline-level="3"><text:bookmark-start text:name="remove_last_vertex"/>Remove last vertex<text:bookmark-end text:name="remove_last_vertex"/></text:h>While drawing a line or a Bezier, this tool allows you to remove your last vertices. This tool works only during the vectorization process. This tool will not remove vertices from a validated line.</text:p>
      <text:h text:style-name="Heading_20_3" text:outline-level="3"><text:bookmark-start text:name="edit_vertex"/>Edit Vertex<text:bookmark-end text:name="edit_vertex"/></text:h>
      <text:p text:style-name="Text_20_body">Allows modifying the geographical coordinates of the vertices.</text:p>
      <text:list text:style-name="List_20_1">
        <text:list-item>
          <text:p text:style-name="Text_20_body"> Select a feature</text:p>
        </text:list-item>
        <text:list-item>
          <text:p text:style-name="Text_20_body"> activate the tool ; The following window pops up</text:p>
        </text:list-item>
      </text:list>
      <text:p text:style-name="Text_20_body"><draw:frame draw:style-name="media" draw:name="" text:anchor-type="as-char" draw:z-index="0" svg:width="9.1810416666667cm" svg:height="8.175625cm"><draw:image xlink:href="Pictures/2d9f308e5e9f4f88738d82d003644483.png" xlink:type="simple" xlink:show="embed" xlink:actuate="onLoad"/></draw:frame></text:p>
      <text:list text:style-name="Numbering_20_1">
        <text:list-item>
          <text:p text:style-name="Text_20_body"> Geographical coordinates of the vertices defining the geometry of the feature</text:p>
        </text:list-item>
        <text:list-item>
          <text:p text:style-name="Text_20_body"> The coordinates can be directly edited in the table.</text:p>
          <text:list text:style-name="List_20_1">
            <text:list-item>
              <text:p text:style-name="Text_20_body"> [+]: add a new Vertex, the insertion is made after the current selection. The X,Y coordinates have to be edited. The insertion of a vertex without coordinates provokes an error message at the update of the geometry ([Update]).</text:p>
            </text:list-item>
            <text:list-item>
              <text:p text:style-name="Text_20_body"> [-]: suppression of the selected vertex.</text:p>
            </text:list-item>
            <text:list-item>
              <text:p text:style-name="Text_20_body"> [Display Vertex]: Visualization of the selected vertex.</text:p>
            </text:list-item>
          </text:list>
        </text:list-item>
        <text:list-item>
          <text:p text:style-name="Text_20_body"> Update or cancel the current modifications</text:p>
        </text:list-item>
        <text:list-item>
          <text:p text:style-name="Text_20_body"> Selected feature ID</text:p>
        </text:list-item>
        <text:list-item>
          <text:p text:style-name="Text_20_body"> Number of vertices of the selected feature</text:p>
        </text:list-item>
      </text:list>
      <text:h text:style-name="Heading_20_3" text:outline-level="3"><text:bookmark-start text:name="insert_vertex"/>Insert vertex<text:bookmark-end text:name="insert_vertex"/></text:h>
      <text:p text:style-name="Text_20_body">This tool allows you to insert vertices on a selected line. To do so activate the tool with the option <text:span text:style-name="Emphasis">insert vertex</text:span> in the edition menu or with the <text:span text:style-name="Strong_20_Emphasis">I</text:span> shortcut and simply click on your selected line where you want an additional vertex.</text:p>
      <text:h text:style-name="Heading_20_3" text:outline-level="3"><text:bookmark-start text:name="delete_vertex"/>Delete vertex<text:bookmark-end text:name="delete_vertex"/></text:h>
      <text:p text:style-name="Text_20_body">The Delete vertex tool allows you to delete any vertices on a selected line. To do so simply activate the tool selecting the option <text:span text:style-name="Emphasis">delete vertex</text:span> in the Edition menu or with the <text:span text:style-name="Strong_20_Emphasis">C</text:span> shortcut and aim for an unwanted vertex, it will be obliterated.</text:p>
      <text:h text:style-name="Heading_20_3" text:outline-level="3"><text:bookmark-start text:name="move_shared_node"/>Move shared node<text:bookmark-end text:name="move_shared_node"/></text:h>
      <text:p text:style-name="Text_20_body">The <text:span text:style-name="Emphasis">Move shared Node</text:span> allows to move a vertex which is assigned to more than one line. The point is to move a vertex by keeping the boundaries of every lines related to it. This tool is activated using the menu <text:span text:style-name="Emphasis">Edition</text:span>→<text:span text:style-name="Emphasis">Move shared node</text:span>(<text:span text:style-name="Strong_20_Emphasis">Ctrl+T</text:span>) or using the corresponding button in the toolbar.</text:p>
      <text:h text:style-name="Heading_20_3" text:outline-level="3"><text:bookmark-start text:name="delete_selected_feature"/>Delete selected feature<text:bookmark-end text:name="delete_selected_feature"/></text:h>
      <text:p text:style-name="Text_20_body">allows deleting the selected features</text:p>
      <text:list text:style-name="List_20_1">
        <text:list-item>
          <text:p text:style-name="Text_20_body"> Select the feature(s)</text:p>
        </text:list-item>
        <text:list-item>
          <text:p text:style-name="Text_20_body"> Use the option <text:span text:style-name="Emphasis">Delete selected feature</text:span> of the <text:span text:style-name="Emphasis">Edit</text:span> menu or use the <text:span text:style-name="Strong_20_Emphasis">Delete</text:span> or <text:span text:style-name="Strong_20_Emphasis">Backspace</text:span> key</text:p>
        </text:list-item>
      </text:list>
      <text:p text:style-name="Text_20_body">In the case of a multiple selection, a window appears asking a confirmation of the suppression.</text:p>
      <text:h text:style-name="Heading_20_3" text:outline-level="3"><text:bookmark-start text:name="cut_line"/>Cut line<text:bookmark-end text:name="cut_line"/></text:h>
      <text:p text:style-name="Text_20_body">The <text:span text:style-name="Emphasis">cut lines</text:span> option allows cutting lines. The cut can only be done on a vertex.</text:p>
      <text:list text:style-name="List_20_1">
        <text:list-item>
          <text:p text:style-name="Text_20_body"> Select a line</text:p>
        </text:list-item>
        <text:list-item>
          <text:p text:style-name="Text_20_body"> Activate the tool with the menu or with the shortcut (<text:span text:style-name="Strong_20_Emphasis">Ctrl+X</text:span>) ; the tool cursor displays</text:p>
        </text:list-item>
        <text:list-item>
          <text:p text:style-name="Text_20_body"> click on the vertex where the division must be done</text:p>
        </text:list-item>
      </text:list>
      <text:p text:style-name="Text_20_body">The two lines will then have the attributes of the original line.</text:p>
      <text:h text:style-name="Heading_20_3" text:outline-level="3"><text:bookmark-start text:name="merge_line"/>Merge Line<text:bookmark-end text:name="merge_line"/></text:h>
      <text:p text:style-name="Text_20_body">Allows merging the selected lines. The selected lines have to be adjacent, the lines must have a begin/end vertex in common.</text:p>
      <text:list text:style-name="List_20_1">
        <text:list-item>
          <text:p text:style-name="Text_20_body"> Select lines</text:p>
        </text:list-item>
        <text:list-item>
          <text:p text:style-name="Text_20_body"> Activate the tool : several cases are possible:</text:p>
          <text:list text:style-name="Numbering_20_1">
            <text:list-item>
              <text:p text:style-name="Text_20_body"> Same attributes ⇒no consequences</text:p>
            </text:list-item>
            <text:list-item>
              <text:p text:style-name="Text_20_body"> Different attributes ⇒ the user has to define the attributes to keep</text:p>
            </text:list-item>
            <text:list-item>
              <text:p text:style-name="Text_20_body"> 1 non attributed object ⇒ the user has to define the attributes to keep</text:p>
            </text:list-item>
            <text:list-item>
              <text:p text:style-name="Text_20_body"> Same polarity ⇒ no consequences</text:p>
            </text:list-item>
            <text:list-item>
              <text:p text:style-name="Text_20_body"> Different polarities ⇒ the polarity becomes left to right</text:p>
            </text:list-item>
          </text:list>
        </text:list-item>
      </text:list>
      <text:h text:style-name="Heading_20_3" text:outline-level="3"><text:bookmark-start text:name="create_intersection"/>Create intersection<text:bookmark-end text:name="create_intersection"/></text:h>
      <text:p text:style-name="Text_20_body">Allows creating intersections between lines which cross themselves. All the segments created will keep their previous attributes</text:p>
      <text:list text:style-name="List_20_1">
        <text:list-item>
          <text:p text:style-name="Text_20_body"> Select a line which cross another one.</text:p>
        </text:list-item>
        <text:list-item>
          <text:p text:style-name="Text_20_body"> Activate the tool with the menu or with the <text:span text:style-name="Strong_20_Emphasis">Ctrl+I</text:span> shortcut.</text:p>
        </text:list-item>
      </text:list>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0e23814a2939eb2b03e438b78f3cfed8.png" xlink:type="simple" xlink:show="embed" xlink:actuate="onLoad"/></draw:frame></text:p>
          </table:table-cell>
          <table:table-cell table:style-name="pluginnoteimportant.B1" office:value-type="string">
            <text:p text:style-name="Text_20_body">The tool will generate very small lines if they cross themselves on a vertex</text:p>
          </table:table-cell>
        </table:table-row>
      </table:table>
      <text:p text:style-name="Text_20_body"><text:h text:style-name="Heading_20_3" text:outline-level="3"><text:bookmark-start text:name="flip_fline"/>Flip fline<text:bookmark-end text:name="flip_fline"/></text:h>The <text:span text:style-name="Emphasis">Flip line</text:span> option allows to reverse the polarity of the selected line. To check the polarity of the line you have to either open the vertex editor (see <text:a xlink:type="simple" xlink:href="https://archives.crealp.ch/toolmap/documentation/doku.php?id=man:edition#edit_vertex">Edit vertex</text:a>) and check the coordinates of the first vertex or use the <text:a xlink:type="simple" xlink:href="https://archives.crealp.ch/toolmap/documentation/doku.php?id=man:visualization#lines">Oriented line symbology</text:a>. The tool can be used on multiple lines at once.</text:p>
      <text:h text:style-name="Heading_20_2" text:outline-level="2"><text:bookmark-start text:name="snapping"/>snapping<text:bookmark-end text:name="snapping"/></text:h>
      <text:p text:style-name="Text_20_body">The snapping tools are accessible via the menu <text:span text:style-name="Emphasis">Edition → Snapping</text:span></text:p>
      <text:p text:style-name="Text_20_body">During the vectorization of a point or line feature, the snapping function allows to hang on the nodes of an existing feature. The snapping can be done on the features of the active layer (i.e. current edition) and/or on features belonging to other layers (construction layers and vectorial support themes)</text:p>
      <text:h text:style-name="Heading_20_3" text:outline-level="3"><text:bookmark-start text:name="snapping_panel"/>Snapping panel<text:bookmark-end text:name="snapping_panel"/></text:h>
      <text:p text:style-name="Text_20_body">The <text:span text:style-name="Emphasis">snapping panel</text:span> (<text:span text:style-name="Strong_20_Emphasis">Ctrl+G</text:span>) is defined by the following elements:</text:p>
      <text:p text:style-name="Text_20_body"><draw:frame draw:style-name="media" draw:name="" text:anchor-type="as-char" draw:z-index="0" svg:width="9.7366666666667cm" svg:height="5.4239583333333cm"><draw:image xlink:href="Pictures/a41750607b92e5ccae0f023fa542cffd.png" xlink:type="simple" xlink:show="embed" xlink:actuate="onLoad"/></draw:frame></text:p>
      <text:list text:style-name="Numbering_20_1">
        <text:list-item>
          <text:p text:style-name="Text_20_body"> The capture tolerance of nodes</text:p>
        </text:list-item>
        <text:list-item>
          <text:p text:style-name="Text_20_body"> The involved layers</text:p>
        </text:list-item>
        <text:list-item>
          <text:p text:style-name="Text_20_body"> The mode of snapping used for the involved layerlayer. You can choose between :</text:p>
          <text:list text:style-name="List_20_1">
            <text:list-item>
              <text:p text:style-name="Text_20_body"> None: the snapping is disabled on this layer.</text:p>
            </text:list-item>
            <text:list-item>
              <text:p text:style-name="Text_20_body"> Begin/end: the snapping occure only on the first and last vertices of a line.</text:p>
            </text:list-item>
            <text:list-item>
              <text:p text:style-name="Text_20_body"> All vertex: the snapping occure wherever there is a vertex.</text:p>
            </text:list-item>
          </text:list>
        </text:list-item>
      </text:list>
      <text:h text:style-name="Heading_20_3" text:outline-level="3"><text:bookmark-start text:name="snapping_display"/>Snapping display<text:bookmark-end text:name="snapping_display"/></text:h>
      <text:p text:style-name="Text_20_body">Using the option <text:span text:style-name="Emphasis">Show snapping radius on map</text:span> (<text:span text:style-name="Strong_20_Emphasis">Ctrl+Alt+G</text:span>); you will display a circle in the top left corner of the visualization window representing the snapping tolerence.</text:p>
      <text:p text:style-name="Text_20_body"><draw:frame draw:style-name="media" draw:name="" text:anchor-type="as-char" draw:z-index="0" svg:width="16.457083333333cm" svg:height="12.065cm"><draw:image xlink:href="Pictures/2bbaa0291a5491a377ec8137fe75b82e.png" xlink:type="simple" xlink:show="embed" xlink:actuate="onLoad"/></draw:frame></text:p>
      <text:list text:style-name="Numbering_20_1">
        <text:list-item>
          <text:p text:style-name="Text_20_body"> Snapping tolerance</text:p>
        </text:list-item>
      </text:list>
      <text:p text:style-name="Text_20_body">The options <text:span text:style-name="Emphasis">Add layer…</text:span> and <text:span text:style-name="Emphasis">Remove layer…</text:span> are both accessible in the menu <text:span text:style-name="Emphasis">Edition</text:span> → <text:span text:style-name="Emphasis">Snapping</text:span> or with the contextual menu of the snapping panel.</text:p>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c45b61090e0222ba7a33356eee92e11d.png" xlink:type="simple" xlink:show="embed" xlink:actuate="onLoad"/></draw:frame></text:p>
          </table:table-cell>
          <table:table-cell table:style-name="pluginnotetip.B1" office:value-type="string">
            <text:p text:style-name="Text_20_body">The <text:span text:style-name="Strong_20_Emphasis">Space</text:span> or <text:span text:style-name="Strong_20_Emphasis">Shift</text:span> keys temporarily deactivate the snapping. You can use it while working in the vicinity of existing nodes to prevent undesirable snapping. </text:p>
          </table:table-cell>
        </table:table-row>
      </table:table>
      <text:p text:style-name="Text_20_body"><text:h text:style-name="Heading_20_1" text:outline-level="1"><text:bookmark-start text:name="attribution"/>Attribution<text:bookmark-end text:name="attribution"/></text:h>The attribution function allows assigning descriptive properties to the selected feature or group of features. The descriptive properties of an object are defined by the following elements:</text:p>
      <text:list text:style-name="List_20_1">
        <text:list-item>
          <text:p text:style-name="Text_20_body"> The object kind</text:p>
        </text:list-item>
        <text:list-item>
          <text:p text:style-name="Text_20_body"> The attributes bounded to the layer of the object</text:p>
        </text:list-item>
      </text:list>
      <text:p text:style-name="Text_20_body">The access to the attribution functions is made with the menu <text:span text:style-name="Emphasis">Attribution</text:span></text:p>
      <text:list text:style-name="List_20_1">
        <text:list-item>
          <text:p text:style-name="Text_20_body"> Object Kind</text:p>
        </text:list-item>
        <text:list-item>
          <text:p text:style-name="Text_20_body"> Object Attribute (single feature)… (<text:span text:style-name="Strong_20_Emphasis">Ctrl+A</text:span>)</text:p>
        </text:list-item>
        <text:list-item>
          <text:p text:style-name="Text_20_body"> Object Attribute (multiple features)… (<text:span text:style-name="Strong_20_Emphasis">Ctrl+Alt+A</text:span>)</text:p>
        </text:list-item>
        <text:list-item>
          <text:p text:style-name="Text_20_body"> Object Kind Panel</text:p>
        </text:list-item>
        <text:list-item>
          <text:p text:style-name="Text_20_body"> Orientation (interactive mode) (<text:span text:style-name="Strong_20_Emphasis">Ctrl+Y</text:span>)</text:p>
        </text:list-item>
        <text:list-item>
          <text:p text:style-name="Text_20_body"> Shortcut…</text:p>
        </text:list-item>
      </text:list>
      <text:h text:style-name="Heading_20_2" text:outline-level="2"><text:bookmark-start text:name="object_kind"/>Object kind<text:bookmark-end text:name="object_kind"/></text:h>
      <text:p text:style-name="Text_20_body">This level of attribution is made with the object kind panel. This panel can be activated with the <text:span text:style-name="Emphasis">object kind…</text:span> option of the <text:span text:style-name="Emphasis">Attribution</text:span> menu or by clicking on the Object Kind button in the toolbar. </text:p>
      <text:p text:style-name="Text_20_body"><draw:frame draw:style-name="media" draw:name="" text:anchor-type="as-char" draw:z-index="0" svg:width="9.3927083333333cm" svg:height="6.6939583333333cm"><draw:image xlink:href="Pictures/874775c25b6ea907e220056cd75a14a2.png" xlink:type="simple" xlink:show="embed" xlink:actuate="onLoad"/></draw:frame></text:p>
      <text:list text:style-name="Numbering_20_1">
        <text:list-item>
          <text:p text:style-name="Text_20_body"> The current construction layer in edition</text:p>
        </text:list-item>
        <text:list-item>
          <text:p text:style-name="Text_20_body"> The list of objects related to the construction layer defined in (1). This list can be reordered using a contextual menu. In the line layer the objects are distributed in two categories:</text:p>
          <text:list text:style-name="List_20_1">
            <text:list-item>
              <text:p text:style-name="Text_20_body"> Frequent objects</text:p>
            </text:list-item>
            <text:list-item>
              <text:p text:style-name="Text_20_body"> Less frequent objects.<text:line-break/> The assignation of the object kinds to one or the other category is made at the level of the object kind definition (cf: <text:a xlink:type="simple" xlink:href="https://archives.crealp.ch/toolmap/documentation/doku.php?id=man:proj_manage#edit_objects">Edit object</text:a>).</text:p>
            </text:list-item>
          </text:list>
        </text:list-item>
        <text:list-item>
          <text:p text:style-name="Text_20_body"> Object kind controls:</text:p>
          <text:list text:style-name="List_20_1">
            <text:list-item>
              <text:p text:style-name="Text_20_body"> The [Add] button allows you to add one or more object kind. It will only adjoin the selected new object(s) to the selected features without removing their previous attribution.</text:p>
            </text:list-item>
            <text:list-item>
              <text:p text:style-name="Text_20_body"> The [Remove] button allows to remove one or more object kind. It will only disjoin the selected object(s) from the selected features.</text:p>
            </text:list-item>
            <text:list-item>
              <text:p text:style-name="Text_20_body"> The [Info] button allows displaying the kinds attributed to the selected feature (enable only for a single selection).</text:p>
            </text:list-item>
          </text:list>
        </text:list-item>
      </text:list>
      <text:p text:style-name="Text_20_body"><text:span text:style-name="underline">Object kind attribution scheme</text:span></text:p>
      <text:p text:style-name="Text_20_body"><draw:frame draw:style-name="media" draw:name="" text:anchor-type="as-char" draw:z-index="0" svg:width="12.197291666667cm" svg:height="3.9952083333333cm"><draw:image xlink:href="Pictures/588218f42d2d1df9406a9c2a3c00f9ec.png" xlink:type="simple" xlink:show="embed" xlink:actuate="onLoad"/></draw:frame></text:p>
      <text:h text:style-name="Heading_20_2" text:outline-level="2"><text:bookmark-start text:name="object_attribute"/>Object attribute<text:bookmark-end text:name="object_attribute"/></text:h>
      <text:p text:style-name="Text_20_body">Some layers have linked attributes, which describe the related objects. The attributes can be assigned with the Object attribute (single feature) window. This window can only be displayed when selecting an unique object. It is available through the <text:span text:style-name="Emphasis">Object Attribute (single feature)…</text:span> option of the <text:span text:style-name="Emphasis">Attribution</text:span> menu or by clicking on the Object Attribute button in the toolbar.</text:p>
      <text:p text:style-name="Text_20_body"><draw:frame draw:style-name="media" draw:name="" text:anchor-type="as-char" draw:z-index="0" svg:width="10.689166666667cm" svg:height="6.746875cm"><draw:image xlink:href="Pictures/9074a59b85811509f8a6007c1f2936bd.png" xlink:type="simple" xlink:show="embed" xlink:actuate="onLoad"/></draw:frame></text:p>
      <text:list text:style-name="Numbering_20_1">
        <text:list-item>
          <text:p text:style-name="Text_20_body"> Name of the Layer</text:p>
        </text:list-item>
        <text:list-item>
          <text:p text:style-name="Text_20_body"> Attributes</text:p>
        </text:list-item>
        <text:list-item>
          <text:p text:style-name="Text_20_body"> Save or Cancel the modifications</text:p>
        </text:list-item>
        <text:list-item>
          <text:p text:style-name="Text_20_body"> Number of attributes available</text:p>
        </text:list-item>
      </text:list>
      <text:h text:style-name="Heading_20_2" text:outline-level="2"><text:bookmark-start text:name="object_attribute_batch"/>Object attribute batch<text:bookmark-end text:name="object_attribute_batch"/></text:h>
      <text:p text:style-name="Text_20_body">The <text:span text:style-name="Emphasis">Object attribute(multiple features)…</text:span> option from the menu <text:span text:style-name="Emphasis">Attribution</text:span> allows you to assign a same attribute to all the selected features having the same object kind:</text:p>
      <text:p text:style-name="Text_20_body"><draw:frame draw:style-name="media" draw:name="" text:anchor-type="as-char" draw:z-index="0" svg:width="16.66875cm" svg:height="9.2604166666667cm"><draw:image xlink:href="Pictures/2b8c0189023c2d8aba6852018db4eef3.png" xlink:type="simple" xlink:show="embed" xlink:actuate="onLoad"/></draw:frame></text:p>
      <text:list text:style-name="Numbering_20_1">
        <text:list-item>
          <text:p text:style-name="Text_20_body"> List of the objects kind corresponding to the selected features, the value in bracket indicates the number of selected features corresponding to the same kind.</text:p>
        </text:list-item>
        <text:list-item>
          <text:p text:style-name="Text_20_body"> List of the attributes corresponding to the layer of the selected object kind</text:p>
        </text:list-item>
        <text:list-item>
          <text:p text:style-name="Text_20_body"> Value of the selected attribute, the value can be a text, an integer, a float, a date or an enumeration type (in this case: a text). There you can assign the new value to all the selected and concerned features. Only one attribute can be edited at once, apply your modification before making another changes.</text:p>
        </text:list-item>
        <text:list-item>
          <text:p text:style-name="Text_20_body"> Attribution batch controls:</text:p>
          <text:list text:style-name="List_20_1">
            <text:list-item>
              <text:p text:style-name="Text_20_body"> [Save]: save the modifications and close the window</text:p>
            </text:list-item>
            <text:list-item>
              <text:p text:style-name="Text_20_body"> [Cancel]: cancel the modifications and close the window</text:p>
            </text:list-item>
            <text:list-item>
              <text:p text:style-name="Text_20_body"> [Apply]: apply the modifications without closing the window, a message appears to confirm the succeed of the operation.</text:p>
            </text:list-item>
          </text:list>
        </text:list-item>
      </text:list>
      <text:p text:style-name="Text_20_body"><draw:frame draw:style-name="media" draw:name="" text:anchor-type="as-char" draw:z-index="0" svg:width="9.68375cm" svg:height="3.2014583333333cm"><draw:image xlink:href="Pictures/9996f0f874b98ee44496d758f292e32f.png" xlink:type="simple" xlink:show="embed" xlink:actuate="onLoad"/></draw:frame></text:p>
      <text:h text:style-name="Heading_20_2" text:outline-level="2"><text:bookmark-start text:name="object_kind_panel"/>Object Kind Panel<text:bookmark-end text:name="object_kind_panel"/></text:h>
      <text:p text:style-name="Text_20_body">The <text:span text:style-name="Emphasis">object Kind Panel</text:span> from the menu Attribution allows you to activate three options if checked:</text:p>
      <text:list text:style-name="Numbering_20_1">
        <text:list-item>
          <text:p text:style-name="Text_20_body"> Full attribution: immediately open the advanced attribution window after the basic attribution of an object</text:p>
        </text:list-item>
        <text:list-item>
          <text:p text:style-name="Text_20_body"> Empty list after attribution: automatically clear all the object kind previously selected after the attribution</text:p>
        </text:list-item>
        <text:list-item>
          <text:p text:style-name="Text_20_body"> Auto display attributes: automatically display the attributes when selecting an object</text:p>
        </text:list-item>
      </text:list>
      <text:h text:style-name="Heading_20_2" text:outline-level="2"><text:bookmark-start text:name="attribute_orientation_to_point"/>Attribute orientation to point<text:bookmark-end text:name="attribute_orientation_to_point"/></text:h>
      <text:p text:style-name="Text_20_body">In the case where the object can be oriented, you can give a feature an orientation. You have two ways to do it:</text:p>
      <text:list text:style-name="List_20_1">
        <text:list-item>
          <text:p text:style-name="Text_20_body"> From the Object attribute window, just enter the value in the proper attribute.</text:p>
        </text:list-item>
      </text:list>
      <text:p text:style-name="Text_20_body"><draw:frame draw:style-name="media" draw:name="" text:anchor-type="as-char" draw:z-index="0" svg:width="10.556875cm" svg:height="7.14375cm"><draw:image xlink:href="Pictures/b8d023c4ec2131018d76b76401bc6336.png" xlink:type="simple" xlink:show="embed" xlink:actuate="onLoad"/></draw:frame></text:p>
      <text:list text:style-name="Numbering_20_1">
        <text:list-item>
          <text:p text:style-name="Text_20_body"> Some text attributes (the number in bracket is the maximal number of characters, this number is defined in the attributes properties)</text:p>
        </text:list-item>
        <text:list-item>
          <text:p text:style-name="Text_20_body"> The orientation attribute</text:p>
        </text:list-item>
        <text:list-item>
          <text:p text:style-name="Text_20_body"> Attribution controls</text:p>
        </text:list-item>
        <text:list-item>
          <text:p text:style-name="Text_20_body"> Number of attributes available</text:p>
        </text:list-item>
      </text:list>
      <text:list text:style-name="List_20_1">
        <text:list-item>
          <text:p text:style-name="Text_20_body"> With the option <text:span text:style-name="Emphasis">Set orientation (interactive mode)</text:span> (<text:span text:style-name="Strong_20_Emphasis">CTRL+Y</text:span>) from the menu <text:span text:style-name="Emphasis">Tools</text:span>, your cursor also change and you will be able to assign an orientation with a click-and-release action.</text:p>
        </text:list-item>
      </text:list>
      <text:p text:style-name="Text_20_body"><draw:frame draw:style-name="media" draw:name="" text:anchor-type="as-char" draw:z-index="0" svg:width="15.39875cm" svg:height="12.012083333333cm"><draw:image xlink:href="Pictures/b54f6b6c542a06fbffdbf0f5d146aebc.png" xlink:type="simple" xlink:show="embed" xlink:actuate="onLoad"/></draw:frame></text:p>
      <text:list text:style-name="Numbering_20_1">
        <text:list-item>
          <text:p text:style-name="Text_20_body"> The orientation cursor</text:p>
        </text:list-item>
        <text:list-item>
          <text:p text:style-name="Text_20_body"> The orientation indicator</text:p>
        </text:list-item>
      </text:list>
      <text:p text:style-name="Text_20_body">Once you have release the click, the value of the orientation indicator is attributed to the feature.</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0e23814a2939eb2b03e438b78f3cfed8.png" xlink:type="simple" xlink:show="embed" xlink:actuate="onLoad"/></draw:frame></text:p>
          </table:table-cell>
          <table:table-cell table:style-name="pluginnoteimportant.B1" office:value-type="string">
            <text:p text:style-name="Text_20_body">If you don't drag your cursor enough, an error message will pops up telling you that there isn't enough data to compute the orientation</text:p>
          </table:table-cell>
        </table:table-row>
      </table:table>
      <text:p text:style-name="Text_20_body"><text:h text:style-name="Heading_20_2" text:outline-level="2"><text:bookmark-start text:name="shortcuts"/>Shortcuts<text:bookmark-end text:name="shortcuts"/></text:h>The <text:span text:style-name="Emphasis">Shortcut…</text:span> option of the attribution menu allows to assign shortcuts to facilitate the attribution. </text:p>
      <text:p text:style-name="Text_20_body"><draw:frame draw:style-name="media" draw:name="" text:anchor-type="as-char" draw:z-index="0" svg:width="9.7895833333333cm" svg:height="6.6145833333333cm"><draw:image xlink:href="Pictures/f0a5cecdfbc0c00e6ffc6c09affe0876.png" xlink:type="simple" xlink:show="embed" xlink:actuate="onLoad"/></draw:frame></text:p>
      <text:list text:style-name="Numbering_20_1">
        <text:list-item>
          <text:p text:style-name="Text_20_body"> Drop-down menu allowing to select the construction layer where the shortcuts are assigned.</text:p>
        </text:list-item>
        <text:list-item>
          <text:p text:style-name="Text_20_body"> List of the shortcuts and descriptions. Following operations can be realized in the list:</text:p>
          <text:list text:style-name="List_20_1">
            <text:list-item>
              <text:p text:style-name="Text_20_body"> Edit the shortcuts characteristics by double-clicking on it</text:p>
            </text:list-item>
            <text:list-item>
              <text:p text:style-name="Text_20_body"> Reorganize the list of shortcuts with the contextual menu by right-clicking</text:p>
            </text:list-item>
          </text:list>
        </text:list-item>
        <text:list-item>
          <text:p text:style-name="Text_20_body"> List of shortcuts management controls</text:p>
          <text:list text:style-name="List_20_1">
            <text:list-item>
              <text:p text:style-name="Text_20_body"> [+]: add a shortcut</text:p>
            </text:list-item>
            <text:list-item>
              <text:p text:style-name="Text_20_body"> [-]: delete a shortcut. The suppression can also be made with the <text:span text:style-name="Strong_20_Emphasis">DELETE</text:span> or <text:span text:style-name="Strong_20_Emphasis">BACKSPACE</text:span> keys.</text:p>
            </text:list-item>
          </text:list>
        </text:list-item>
      </text:list>
      <text:p text:style-name="Text_20_body">The shortcuts edition window looks like the following:</text:p>
      <text:p text:style-name="Text_20_body"><draw:frame draw:style-name="media" draw:name="" text:anchor-type="as-char" draw:z-index="0" svg:width="8.969375cm" svg:height="9.2604166666667cm"><draw:image xlink:href="Pictures/57efabbda22b3d37c4e330b523f2e364.png" xlink:type="simple" xlink:show="embed" xlink:actuate="onLoad"/></draw:frame></text:p>
      <text:list text:style-name="Numbering_20_1">
        <text:list-item>
          <text:p text:style-name="Text_20_body"> List of key functions available which can be assigned to a shortcut</text:p>
        </text:list-item>
        <text:list-item>
          <text:p text:style-name="Text_20_body"> Description of the shortcut</text:p>
        </text:list-item>
        <text:list-item>
          <text:p text:style-name="Text_20_body"> Object kind associated to the shortcut, the shortcut can attribute more than one object</text:p>
        </text:list-item>
        <text:list-item>
          <text:p text:style-name="Text_20_body"> Apply or Cancel the modifications</text:p>
        </text:list-item>
      </text:list>
      <text:p text:style-name="Text_20_body">At the attribution with a shortcut, you have a message in the status bar that confirms the attribution.</text:p>
      <text:p text:style-name="Text_20_body"><draw:frame draw:style-name="media" draw:name="" text:anchor-type="as-char" draw:z-index="0" svg:width="12.091458333333cm" svg:height="0.635cm"><draw:image xlink:href="Pictures/4ef6bb2deb3e0757918269a016b75afe.png" xlink:type="simple" xlink:show="embed" xlink:actuate="onLoad"/></draw:frame></text:p>
      <text:h text:style-name="Heading_20_1" text:outline-level="1"><text:bookmark-start text:name="validation"/>Validation<text:bookmark-end text:name="validation"/></text:h>
      <text:p text:style-name="Text_20_body">The validation allows verifying the geometrical and semantic meaning of the objects. It is done with the menu <text:span text:style-name="Emphasis">Validation</text:span>:</text:p>
      <text:list text:style-name="List_20_1">
        <text:list-item>
          <text:p text:style-name="Text_20_body"> Queries Panel</text:p>
        </text:list-item>
        <text:list-item>
          <text:p text:style-name="Text_20_body"> New query</text:p>
        </text:list-item>
        <text:list-item>
          <text:p text:style-name="Text_20_body"> Remove selected query</text:p>
        </text:list-item>
        <text:list-item>
          <text:p text:style-name="Text_20_body"> Run selected query</text:p>
        </text:list-item>
        <text:list-item>
          <text:p text:style-name="Text_20_body"> Dangling Nodes</text:p>
        </text:list-item>
      </text:list>
      <text:h text:style-name="Heading_20_2" text:outline-level="2"><text:bookmark-start text:name="semantic_validation"/>Semantic Validation<text:bookmark-end text:name="semantic_validation"/></text:h>
      <text:p text:style-name="Text_20_body">The semantic validation of your data is made with the use of queries. The queries are available in the Queries panel. You can activate it by clicking on the <text:span text:style-name="Emphasis">Queries Panel</text:span> option in the <text:span text:style-name="Emphasis">Validation</text:span> menu.</text:p>
      <text:p text:style-name="Text_20_body"><draw:frame draw:style-name="media" draw:name="" text:anchor-type="as-char" draw:z-index="0" svg:width="7.9110416666667cm" svg:height="6.985cm"><draw:image xlink:href="Pictures/5f0da8c3ac1a0132c26f655f2ed4b318.png" xlink:type="simple" xlink:show="embed" xlink:actuate="onLoad"/></draw:frame></text:p>
      <text:list text:style-name="Numbering_20_1">
        <text:list-item>
          <text:p text:style-name="Text_20_body"> List of available queries. Several operations are available with a contextual menu:</text:p>
          <text:list text:style-name="List_20_1">
            <text:list-item>
              <text:p text:style-name="Text_20_body"> Run query: run the selected query.</text:p>
            </text:list-item>
            <text:list-item>
              <text:p text:style-name="Text_20_body"> Use query for symbology: directly assign the query to the multiple symbology of the correspondant layer.</text:p>
            </text:list-item>
            <text:list-item>
              <text:p text:style-name="Text_20_body"> Edit query SQL: Open the Edit queries window allowing you to work on the SQL code of your query.<text:line-break/><draw:frame draw:style-name="media" draw:name="" text:anchor-type="as-char" draw:z-index="0" svg:width="8.969375cm" svg:height="7.9375cm"><draw:image xlink:href="Pictures/5505fb00c78534c7ab7b83f0b953afef.png" xlink:type="simple" xlink:show="embed" xlink:actuate="onLoad"/></draw:frame></text:p>
              <text:list text:style-name="Numbering_20_1">
                <text:list-item>
                  <text:p text:style-name="Text_20_body"> Query description</text:p>
                </text:list-item>
                <text:list-item>
                  <text:p text:style-name="Text_20_body"> Construction layer on which the query will be applied</text:p>
                </text:list-item>
                <text:list-item>
                  <text:p text:style-name="Text_20_body"> Definition of the query in SQL language</text:p>
                </text:list-item>
              </text:list>
            </text:list-item>
            <text:list-item>
              <text:p text:style-name="Text_20_body"> Add query: Display Query wizard allowing you to easily create a new query.</text:p>
            </text:list-item>
          </text:list>
        </text:list-item>
      </text:list>
      <text:p text:style-name="Text_20_body"><draw:frame draw:style-name="media" draw:name="" text:anchor-type="as-char" draw:z-index="0" svg:width="8.7841666666667cm" svg:height="11.456458333333cm"><draw:image xlink:href="Pictures/355279fba5d52689d080aee35614bac5.png" xlink:type="simple" xlink:show="embed" xlink:actuate="onLoad"/></draw:frame></text:p>
      <text:p text:style-name="Text_20_body">There is basically two types of queries; the attribution and the geometry based queries: </text:p>
      <text:list text:style-name="List_20_1">
        <text:list-item>
          <text:p text:style-name="Text_20_body"> <text:span text:style-name="Strong_20_Emphasis">Attribution based</text:span><text:line-break/>Those queries look for the attribution of the features to sort them out. While the queries on the object kinds are very good to search for precise features, the queries calling the layers are often more suited to highlight the general structures.</text:p>
        </text:list-item>
      </text:list>
      <text:list text:style-name="List_20_1">
        <text:list-item>
          <text:p text:style-name="Text_20_body"> <text:span text:style-name="Strong_20_Emphasis">Geometry based</text:span><text:line-break/>Those queries only call the structures of the features stored in the construction layers. Their main goal is to prevent the existence of unnecessary features or structural errors.</text:p>
        </text:list-item>
      </text:list>
      <text:h text:style-name="Heading_20_2" text:outline-level="2"><text:bookmark-start text:name="geometrical_validation"/>Geometrical Validation<text:bookmark-end text:name="geometrical_validation"/></text:h>
      <text:p text:style-name="Text_20_body">The <text:span text:style-name="Emphasis">Validation</text:span> menu includes the option <text:span text:style-name="Emphasis">Dangling Nodes…</text:span> which allows to highlight the geometrical errors of the lines related to polygonal layers. The problematic nodes are identified with a red and white circle. The geometrical validation tool window looks like the following:</text:p>
      <text:p text:style-name="Text_20_body"><draw:frame draw:style-name="media" draw:name="" text:anchor-type="as-char" draw:z-index="0" svg:width="9.4191666666667cm" svg:height="8.2285416666667cm"><draw:image xlink:href="Pictures/2817bc0187807a581e294cddc1d45a93.png" xlink:type="simple" xlink:show="embed" xlink:actuate="onLoad"/></draw:frame></text:p>
      <text:list text:style-name="Numbering_20_1">
        <text:list-item>
          <text:p text:style-name="Text_20_body"> Research extent</text:p>
        </text:list-item>
        <text:list-item>
          <text:p text:style-name="Text_20_body"> [Search]: search the errors<text:line-break/>[Clear]: clear the highlighting of the errors</text:p>
        </text:list-item>
      </text:list>
      <text:p text:style-name="Text_20_body">There is basically two types of errors:</text:p>
      <text:h text:style-name="Heading_20_3" text:outline-level="3"><text:bookmark-start text:name="dangling_nodes"/>Dangling nodes<text:bookmark-end text:name="dangling_nodes"/></text:h>
      <text:p text:style-name="Text_20_body"><draw:frame draw:style-name="media" draw:name="Dangling nodes Legend" text:anchor-type="as-char" draw:z-index="0" svg:width="5.8208333333333cm"><draw:text-box><text:p text:style-name="legendcenter"><draw:frame draw:style-name="media" draw:name="Dangling nodes" text:anchor-type="as-char" draw:z-index="0" svg:width="5.8208333333333cm" svg:height="3.7041666666667cm"><draw:image xlink:href="Pictures/bdf7ea156963e8c4da96755e767496d0.jpg" xlink:type="simple" xlink:show="embed" xlink:actuate="onLoad"/></draw:frame>Dangling nodes</text:p></draw:text-box></draw:frame><text:line-break/>The polygon is not closed. This is mainly due to a bad snapping. Make sure to use the snapping panel efficiently.</text:p>
      <text:h text:style-name="Heading_20_3" text:outline-level="3"><text:bookmark-start text:name="missing_attribution"/>Missing attribution<text:bookmark-end text:name="missing_attribution"/></text:h>
      <text:p text:style-name="Text_20_body"><draw:frame draw:style-name="media" draw:name="Missing attribution Legend" text:anchor-type="as-char" draw:z-index="0" svg:width="5.8208333333333cm"><draw:text-box><text:p text:style-name="legendcenter"><draw:frame draw:style-name="media" draw:name="Missing attribution" text:anchor-type="as-char" draw:z-index="0" svg:width="5.8208333333333cm" svg:height="3.7041666666667cm"><draw:image xlink:href="Pictures/0d7692624697a0bbacfd9deb7e73abd2.jpg" xlink:type="simple" xlink:show="embed" xlink:actuate="onLoad"/></draw:frame>Missing attribution</text:p></draw:text-box></draw:frame><text:line-break/>The nodes are correctly snapped but the segment between the highlighted nodes is badly attributed, it shall have the same object kind as the orange lines.
This is actually a semantic error, but sometimes you can miss it with the queries because of very small lines.</text:p>
      <text:h text:style-name="Heading_20_2" text:outline-level="2"><text:bookmark-start text:name="redactor_mode"/>Redactor Mode<text:bookmark-end text:name="redactor_mode"/></text:h>
      <text:p text:style-name="Text_20_body">The redactor mode allows you to export your layers and reimport them into ToolMap so you can check the consistency of your data.
The process is made with the <text:span text:style-name="Emphasis">Export Layer…</text:span> option from the <text:span text:style-name="Emphasis">Project</text:span> menu.</text:p>
      <text:p text:style-name="Text_20_body"><draw:frame draw:style-name="media" draw:name="" text:anchor-type="as-char" draw:z-index="0" svg:width="13.17625cm" svg:height="9.4985416666667cm"><draw:image xlink:href="Pictures/c7dde05099a758e959ecf6d993430e51.png" xlink:type="simple" xlink:show="embed" xlink:actuate="onLoad"/></draw:frame></text:p>
      <text:list text:style-name="Numbering_20_1">
        <text:list-item>
          <text:p text:style-name="Text_20_body"> List of all your layers, check those you want to reimport as shapefile</text:p>
        </text:list-item>
        <text:list-item>
          <text:p text:style-name="Text_20_body"> Layers selection controls</text:p>
        </text:list-item>
        <text:list-item>
          <text:p text:style-name="Text_20_body"> Settings</text:p>
          <text:list text:style-name="List_20_1">
            <text:list-item>
              <text:p text:style-name="Text_20_body"> Add layers to the project: If checked, automatically import the layer(s) into the project.</text:p>
            </text:list-item>
            <text:list-item>
              <text:p text:style-name="Text_20_body"> Replace existing layers: If checked, replace the pre-existing version of the same layer.</text:p>
            </text:list-item>
            <text:list-item>
              <text:p text:style-name="Text_20_body"> Use fast polygon export: If checked, …</text:p>
            </text:list-item>
          </text:list>
        </text:list-item>
        <text:list-item>
          <text:p text:style-name="Text_20_body"> Validate or cancel the operation</text:p>
        </text:list-item>
      </text:list>
      <text:p text:style-name="Text_20_body">The reimported layers will appear in the table of content as support layers. Like other layers you can access to the symbology window with the contextual menu. This window allows you to classify the different objects in your layers.</text:p>
      <text:p text:style-name="Text_20_body"><draw:frame draw:style-name="media" draw:name="" text:anchor-type="as-char" draw:z-index="0" svg:width="12.408958333333cm" svg:height="11.535833333333cm"><draw:image xlink:href="Pictures/d3328340a4cd91b4865fdd205b7b6353.png" xlink:type="simple" xlink:show="embed" xlink:actuate="onLoad"/></draw:frame></text:p>
      <text:list text:style-name="Numbering_20_1">
        <text:list-item>
          <text:p text:style-name="Text_20_body"> List of auto generated filters for the classification. The layer can be classified with:<text:line-break/></text:p>
          <text:list text:style-name="Numbering_20_1">
            <text:list-item>
              <text:p text:style-name="Text_20_body"> the objects kind</text:p>
            </text:list-item>
            <text:list-item>
              <text:p text:style-name="Text_20_body"> the attributes (if some)</text:p>
            </text:list-item>
            <text:list-item>
              <text:p text:style-name="Text_20_body"> the number of labels lying in each polygon</text:p>
            </text:list-item>
          </text:list>
        </text:list-item>
        <text:list-item>
          <text:p text:style-name="Text_20_body"> List of the generated classes depending of the selection in (1). The classes are actually generated with queries. You can modify them for improved classes.</text:p>
        </text:list-item>
        <text:list-item>
          <text:p text:style-name="Text_20_body"> Symbology controls:</text:p>
          <text:list text:style-name="List_20_1">
            <text:list-item>
              <text:p text:style-name="Text_20_body"> Classify: Generate the classes depending of your choice in (1)</text:p>
            </text:list-item>
            <text:list-item>
              <text:p text:style-name="Text_20_body"> Add: Add a new class, you will have to write the query yourself</text:p>
            </text:list-item>
            <text:list-item>
              <text:p text:style-name="Text_20_body"> Remove: Remove the selected class</text:p>
            </text:list-item>
            <text:list-item>
              <text:p text:style-name="Text_20_body"> Remove all: Remove all the classes</text:p>
            </text:list-item>
          </text:list>
        </text:list-item>
        <text:list-item>
          <text:p text:style-name="Text_20_body"> Validate or cancel the changes </text:p>
        </text:list-item>
      </text:list>
      <text:p text:style-name="Text_20_body">By double-clicking on a class you can edit its own symbology.</text:p>
      <text:p text:style-name="Text_20_body"><draw:frame draw:style-name="media" draw:name="" text:anchor-type="as-char" draw:z-index="0" svg:width="8.493125cm" svg:height="5.318125cm"><draw:image xlink:href="Pictures/948a051937e20226be7723323da871f2.png" xlink:type="simple" xlink:show="embed" xlink:actuate="onLoad"/></draw:frame></text:p>
      <text:p text:style-name="Text_20_body">Several options can be changed:</text:p>
      <text:list text:style-name="List_20_1">
        <text:list-item>
          <text:p text:style-name="Text_20_body"> you can enable/disable a class by checking or not the option. The disabled classe is not displayed in the GIS Window and its name appears grayed in the symbology list.</text:p>
        </text:list-item>
        <text:list-item>
          <text:p text:style-name="Text_20_body"> You can change the visual effect of your class by clicking on edit symbology; you are able to change the style, the color the width and the transparency.</text:p>
        </text:list-item>
      </text:list>
      <text:p text:style-name="Text_20_body">Those layers can then be displayed like any other support themes.</text:p>
      <text:p text:style-name="Text_20_body"><draw:frame draw:style-name="media" draw:name="" text:anchor-type="as-char" draw:z-index="0" svg:width="17.383125cm" style:rel-width="100%" svg:height="10.556875cm" style:rel-height="scale"><draw:image xlink:href="Pictures/9e5b423b7197fde0be7fd8a9517a4a2f.png" xlink:type="simple" xlink:show="embed" xlink:actuate="onLoad"/></draw:frame></text:p>
      <text:list text:style-name="Numbering_20_1">
        <text:list-item>
          <text:p text:style-name="Text_20_body"> Reimported layers</text:p>
        </text:list-item>
        <text:list-item>
          <text:p text:style-name="Text_20_body"> Example of two layers with edited symbology.</text:p>
        </text:list-item>
      </text:list>
      <text:p text:style-name="Text_20_body">The redactor mode is very usefull to sort out the labelization errors. The classification with the number of labels lying in each polygon grant you an easy view of the missing or excess labels.</text:p>
      <text:h text:style-name="Heading_20_1" text:outline-level="1"><text:bookmark-start text:name="functionalities"/>Functionalities<text:bookmark-end text:name="functionalities"/></text:h>
      <text:p text:style-name="Text_20_body">In ToolMap you have several windows providing you some extra tools or informations. They are described below.</text:p>
      <text:h text:style-name="Heading_20_2" text:outline-level="2"><text:bookmark-start text:name="preferences"/>Preferences<text:bookmark-end text:name="preferences"/></text:h>
      <text:p text:style-name="Text_20_body">The Preferences window is accessible through the menu <text:span text:style-name="Emphasis">window</text:span> → <text:span text:style-name="Emphasis">preferences</text:span>. It contains some basic settings accessible at any time. (even if no project is opened).</text:p>
      <text:p text:style-name="Text_20_body"><draw:frame draw:style-name="media" draw:name="" text:anchor-type="as-char" draw:z-index="0" svg:width="8.73125cm" svg:height="5.6620833333333cm"><draw:image xlink:href="Pictures/55d359f3afea3e562c104c6effad2951.png" xlink:type="simple" xlink:show="embed" xlink:actuate="onLoad"/></draw:frame></text:p>
      <text:list text:style-name="Numbering_20_1">
        <text:list-item>
          <text:p text:style-name="Text_20_body"> Set de color of the selected features (red by default).</text:p>
        </text:list-item>
        <text:list-item>
          <text:p text:style-name="Text_20_body"> Display a white outline around the selected features if checked.</text:p>
        </text:list-item>
        <text:list-item>
          <text:p text:style-name="Text_20_body"> This option makes ToolMap remember the relative path and not the physical path of the linked data.</text:p>
        </text:list-item>
        <text:list-item>
          <text:p text:style-name="Text_20_body"> This option allows toolmap to build overviews for the data which don't have them already. It can greatly improve the performences of ToolMap in the case of heavy data.</text:p>
        </text:list-item>
      </text:list>
      <text:p text:style-name="Text_20_body">On the second tab of the window, there are the options related to the connection. If you have an access to internet ToolMap will automatically check for new updates.</text:p>
      <text:p text:style-name="Text_20_body"><draw:frame draw:style-name="media" draw:name="" text:anchor-type="as-char" draw:z-index="0" svg:width="8.73125cm" svg:height="5.6620833333333cm"><draw:image xlink:href="Pictures/d3a30c31f9d1ecd589c59b3a3843195b.png" xlink:type="simple" xlink:show="embed" xlink:actuate="onLoad"/></draw:frame></text:p>
      <text:list text:style-name="Numbering_20_1">
        <text:list-item>
          <text:p text:style-name="Text_20_body"> activate/deactivate the update check</text:p>
        </text:list-item>
        <text:list-item>
          <text:p text:style-name="Text_20_body"> Information to fulfill if your connection is behind a proxy</text:p>
        </text:list-item>
      </text:list>
      <text:h text:style-name="Heading_20_2" text:outline-level="2"><text:bookmark-start text:name="information_window"/>Information window<text:bookmark-end text:name="information_window"/></text:h>
      <text:p text:style-name="Text_20_body">The information window is accessible with the menu <text:span text:style-name="Emphasis">window</text:span> → <text:span text:style-name="Emphasis">information window</text:span>. It displays informations about selected features or layer.</text:p>
      <text:h text:style-name="Heading_20_3" text:outline-level="3"><text:bookmark-start text:name="feature_tab"/>Feature tab<text:bookmark-end text:name="feature_tab"/></text:h>
      <text:p text:style-name="Text_20_body"><draw:frame draw:style-name="media" draw:name="" text:anchor-type="as-char" draw:z-index="0" svg:width="14.552083333333cm" svg:height="8.4666666666667cm"><draw:image xlink:href="Pictures/772e300828edcf3491553846f4797bdf.png" xlink:type="simple" xlink:show="embed" xlink:actuate="onLoad"/></draw:frame></text:p>
      <text:list text:style-name="Numbering_20_1">
        <text:list-item>
          <text:p text:style-name="Text_20_body"> Selected feature ID</text:p>
        </text:list-item>
        <text:list-item>
          <text:p text:style-name="Text_20_body"> Features type and attributes</text:p>
        </text:list-item>
      </text:list>
      <text:p text:style-name="Text_20_body">Right-clicking on a feature ID gives you can access to a contextual menu with the following operations:</text:p>
      <text:list text:style-name="List_20_1">
        <text:list-item>
          <text:p text:style-name="Text_20_body"> Move to: center the screen on the selected feature</text:p>
        </text:list-item>
        <text:list-item>
          <text:p text:style-name="Text_20_body"> Zoom to: adjust the scale to display the selected feature on the whole screen (this option does not work for the point type layers).</text:p>
        </text:list-item>
        <text:list-item>
          <text:p text:style-name="Text_20_body"> Remove from selection: remove a feature from your selection</text:p>
        </text:list-item>
        <text:list-item>
          <text:p text:style-name="Text_20_body"> Select this feature only: unselect all the other features in your selection</text:p>
        </text:list-item>
        <text:list-item>
          <text:p text:style-name="Text_20_body"> Copy data to clipboard: copy the informations of the selected feature</text:p>
        </text:list-item>
      </text:list>
      <text:h text:style-name="Heading_20_3" text:outline-level="3"><text:bookmark-start text:name="layer_tab"/>Layer tab<text:bookmark-end text:name="layer_tab"/></text:h>
      <text:p text:style-name="Text_20_body">The <text:span text:style-name="Emphasis">Layer</text:span> tab of the Information window displays all the informations on the selected layer.</text:p>
      <text:p text:style-name="Text_20_body"><draw:frame draw:style-name="media" draw:name="" text:anchor-type="as-char" draw:z-index="0" svg:width="9.9483333333333cm" svg:height="8.4666666666667cm"><draw:image xlink:href="Pictures/cd3afb04ae8e0783e05830fcda4f56b6.png" xlink:type="simple" xlink:show="embed" xlink:actuate="onLoad"/></draw:frame></text:p>
      <text:h text:style-name="Heading_20_2" text:outline-level="2"><text:bookmark-start text:name="layouts"/>Layouts<text:bookmark-end text:name="layouts"/></text:h>
      <text:p text:style-name="Text_20_body">You can access ToolMap's different layouts using the <text:span text:style-name="Emphasis">Layout</text:span> option of the <text:span text:style-name="Emphasis">Window</text:span> menu. These allows you to use three different kinds of windows disposition:</text:p>
      <text:list text:style-name="List_20_1">
        <text:list-item>
          <text:p text:style-name="Text_20_body"> The <text:span text:style-name="Emphasis">Default</text:span> layout, which is the one you get when first launching ToolMap. This is the one displayed in the <text:a xlink:type="simple" xlink:href="https://archives.crealp.ch/toolmap/documentation/doku.php?id=man:gui#user_interface_overview">User Interface Overview</text:a>.</text:p>
        </text:list-item>
      </text:list>
      <text:list text:style-name="Numbering_20_1">
        <text:list-item>
          <text:p text:style-name="Text_20_body"> The <text:span text:style-name="Emphasis">Vertical</text:span> layout, which includes all the useful windows in a vertical display.<text:line-break/><draw:frame draw:style-name="media" draw:name="" text:anchor-type="as-char" draw:z-index="0" svg:width="9.8689583333333cm" svg:height="8.334375cm"><draw:image xlink:href="Pictures/de92aa9b08fa19b6656d8e6fc98f3468.png" xlink:type="simple" xlink:show="embed" xlink:actuate="onLoad"/></draw:frame></text:p>
        </text:list-item>
        <text:list-item>
          <text:p text:style-name="Text_20_body"> The <text:span text:style-name="Emphasis">Horizontal</text:span> layout, which includes the same windows than the <text:span text:style-name="Emphasis">Vertical</text:span> layout but do so in the left border and the bottom of the display window.<text:line-break/><draw:frame draw:style-name="media" draw:name="" text:anchor-type="as-char" draw:z-index="0" svg:width="9.8689583333333cm" svg:height="8.334375cm"><draw:image xlink:href="Pictures/ef50f983d4750b2da81cd1d836ef9133.png" xlink:type="simple" xlink:show="embed" xlink:actuate="onLoad"/></draw:frame></text:p>
        </text:list-item>
      </text:list>
      <text:p text:style-name="Text_20_body">You can freely close any of the tabs you wish using the corresponding menu or reorganize your tabs by clicking and dropping them where you want them to be. ToolMap will then remember your new custom layout and display it when you launch it.</text:p>
      <text:p text:style-name="Text_20_body">You can switch back to one of the three base layouts anytime by simply selecting them again in the <text:span text:style-name="Emphasis">Window</text:span> menu.</text:p>
      <text:h text:style-name="Heading_20_2" text:outline-level="2"><text:bookmark-start text:name="statistics"/>Statistics<text:bookmark-end text:name="statistics"/></text:h>
      <text:p text:style-name="Text_20_body">The statistics window is accessible with the option <text:span text:style-name="Emphasis">Statistics…</text:span> of the menu <text:span text:style-name="Emphasis">Tools</text:span>. It allows you when launched to count some of your editing activities.<text:line-break/>
<draw:frame draw:style-name="media" draw:name="" text:anchor-type="as-char" draw:z-index="0" svg:width="10.239375cm" svg:height="7.62cm"><draw:image xlink:href="Pictures/5fb00e01c5329ef9adb245d5a25dd8d6.png" xlink:type="simple" xlink:show="embed" xlink:actuate="onLoad"/></draw:frame></text:p>
      <text:list text:style-name="Numbering_20_1">
        <text:list-item>
          <text:p text:style-name="Text_20_body"> Statistics of the current session, it displays the number of clicks made in the visualization window, the number of attribution and intersection you made (i.e. the number of time you used the function intersection or attribution, if you attribute five objects at once it is considered as one)</text:p>
        </text:list-item>
        <text:list-item>
          <text:p text:style-name="Text_20_body"> The sum of all the statistics you made on this project</text:p>
        </text:list-item>
        <text:list-item>
          <text:p text:style-name="Text_20_body"> Statistics management: allow you to start or stop a statistic session. Clicking on start or stop immediately close the window.</text:p>
        </text:list-item>
        <text:list-item>
          <text:p text:style-name="Text_20_body"> The export option isn't available yet.</text:p>
        </text:list-item>
      </text:list>
      <text:h text:style-name="Heading_20_1" text:outline-level="1"><text:bookmark-start text:name="faq"/>FAQ<text:bookmark-end text:name="faq"/></text:h>
      <text:h text:style-name="Heading_20_2" text:outline-level="2"><text:bookmark-start text:name="rotation_warning"/>Rotation Warning<text:bookmark-end text:name="rotation_warning"/></text:h>
      <text:h text:style-name="Heading_20_3" text:outline-level="3"><text:bookmark-start text:name="introduction"/>Introduction<text:bookmark-end text:name="introduction"/></text:h>
      <text:p text:style-name="Text_20_body">Some raster files have associated rotation information. This indicates that an appropriated rotation should be applied for the raster to be correctly displayed. ToolMap display a Warning when such files are encountered because displaying those files with rotations isn’t supported yet. </text:p>
      <text:p text:style-name="Text_20_body">To still use those images we need to convert them into non-rotated raster. Following method may be used for that purpose:</text:p>
      <text:p text:style-name="Text_20_body"><draw:frame draw:style-name="media" draw:name="1) Rotated raster. 2)Exported non rotated raster Legend" text:anchor-type="as-char" draw:z-index="0" svg:width="5.7679166666667cm"><draw:text-box><text:p text:style-name="legendcenter"><draw:frame draw:style-name="media" draw:name="1) Rotated raster. 2)Exported non rotated raster" text:anchor-type="as-char" draw:z-index="0" svg:width="5.7679166666667cm" svg:height="3.2279166666667cm"><draw:image xlink:href="Pictures/43730432dc2d82d17703ba47f3cb2683.png" xlink:type="simple" xlink:show="embed" xlink:actuate="onLoad"/></draw:frame>1) Rotated raster. 2)Exported non rotated raster</text:p></draw:text-box></draw:frame></text:p>
      <text:h text:style-name="Heading_20_3" text:outline-level="3"><text:bookmark-start text:name="using_arcgis"/>Using ArcGIS<text:bookmark-end text:name="using_arcgis"/></text:h>
      <text:list text:style-name="Numbering_20_1">
        <text:list-item>
          <text:p text:style-name="Text_20_body"> Load the raster</text:p>
        </text:list-item>
        <text:list-item>
          <text:p text:style-name="Text_20_body"> Right-click the raster name in the Table of contents</text:p>
        </text:list-item>
        <text:list-item>
          <text:p text:style-name="Text_20_body"> Choose Data → Export Data</text:p>
        </text:list-item>
        <text:list-item>
          <text:p text:style-name="Text_20_body"> Select the Location, file Format and file name</text:p>
        </text:list-item>
        <text:list-item>
          <text:p text:style-name="Text_20_body"> Press Save</text:p>
        </text:list-item>
      </text:list>
      <text:p text:style-name="Text_20_body">The new raster is now correct and didn’t contain anymore rotation information</text:p>
      <text:p text:style-name="Text_20_body"><draw:frame draw:style-name="media" draw:name="" text:anchor-type="as-char" draw:z-index="0" svg:width="14.181666666667cm" svg:height="12.170833333333cm"><draw:image xlink:href="Pictures/2c92427b27b20a44168955e632df6661.jpg" xlink:type="simple" xlink:show="embed" xlink:actuate="onLoad"/></draw:frame></text:p>
      <text:h text:style-name="Heading_20_3" text:outline-level="3"><text:bookmark-start text:name="note_about_word_files_tfw"/>Note about word files (tfw)<text:bookmark-end text:name="note_about_word_files_tfw"/></text:h>
      <text:p text:style-name="Text_20_body">Since ArcGIS 9.2 no more word files (tfw) are written and the georeferencing information is now stored in a aux.xml file(see ESRI help: <text:a xlink:type="simple" xlink:href="http://tinyurl.com/68ykjqu">http://tinyurl.com/68ykjqu</text:a>). It is however possible to manually create such word file using “Export Raster Word File” tool from the ArcToolBox</text:p>
      <text:p text:style-name="Text_20_body"><draw:frame draw:style-name="media" draw:name="" text:anchor-type="as-char" draw:z-index="0" svg:width="7.4877083333333cm" svg:height="12.303125cm"><draw:image xlink:href="Pictures/5f32be6abcf4d2b493c35b8946a1f698.jp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pluginnote" style:family="table">
      <style:table-properties style:width="15cm" table:align="center" style:shadow="#808080 0.18cm 0.18cm"/>
    </style:style>
    <style:style style:name="pluginnote.A" style:family="table-column">
      <style:table-column-properties style:column-width="1.5cm"/>
    </style:style>
    <style:style style:name="pluginnote.B" style:family="table-column">
      <style:table-column-properties style:column-width="13.5cm"/>
    </style:style>
    <style:style style:name="pluginnotenote.A1" style:family="table-cell">
      <style:table-cell-properties style:vertical-align="middle" fo:padding="0.1cm" fo:border-left="0.002cm solid #000000" fo:border-right="none" fo:border-top="0.002cm solid #000000" fo:border-bottom="0.002cm solid #000000" fo:background-color="#eeffff"/>
    </style:style>
    <style:style style:name="pluginnotenote.B1" style:family="table-cell">
      <style:table-cell-properties style:vertical-align="middle" fo:padding="0.3cm" fo:border-left="none" fo:border-right="0.002cm solid #000000" fo:border-top="0.002cm solid #000000" fo:border-bottom="0.002cm solid #000000" fo:background-color="#eeffff"/>
    </style:style>
    <style:style style:name="pluginnotewarning.A1" style:family="table-cell">
      <style:table-cell-properties style:vertical-align="middle" fo:padding="0.1cm" fo:border-left="0.002cm solid #000000" fo:border-right="none" fo:border-top="0.002cm solid #000000" fo:border-bottom="0.002cm solid #000000" fo:background-color="#ffdddd"/>
    </style:style>
    <style:style style:name="pluginnotewarning.B1" style:family="table-cell">
      <style:table-cell-properties style:vertical-align="middle" fo:padding="0.3cm" fo:border-left="none" fo:border-right="0.002cm solid #000000" fo:border-top="0.002cm solid #000000" fo:border-bottom="0.002cm solid #000000" fo:background-color="#ffdddd"/>
    </style:style>
    <style:style style:name="pluginnoteimportant.A1" style:family="table-cell">
      <style:table-cell-properties style:vertical-align="middle" fo:padding="0.1cm" fo:border-left="0.002cm solid #000000" fo:border-right="none" fo:border-top="0.002cm solid #000000" fo:border-bottom="0.002cm solid #000000" fo:background-color="#ffffcc"/>
    </style:style>
    <style:style style:name="pluginnoteimportant.B1" style:family="table-cell">
      <style:table-cell-properties style:vertical-align="middle" fo:padding="0.3cm" fo:border-left="none" fo:border-right="0.002cm solid #000000" fo:border-top="0.002cm solid #000000" fo:border-bottom="0.002cm solid #000000" fo:background-color="#ffffcc"/>
    </style:style>
    <style:style style:name="pluginnotetip.A1" style:family="table-cell">
      <style:table-cell-properties style:vertical-align="middle" fo:padding="0.1cm" fo:border-left="0.002cm solid #000000" fo:border-right="none" fo:border-top="0.002cm solid #000000" fo:border-bottom="0.002cm solid #000000" fo:background-color="#ddffdd"/>
    </style:style>
    <style:style style:name="pluginnotetip.B1" style:family="table-cell">
      <style:table-cell-properties style:vertical-align="middle" fo:padding="0.3cm" fo:border-left="none" fo:border-right="0.002cm solid #000000" fo:border-top="0.002cm solid #000000" fo:border-bottom="0.002cm solid #000000" fo:background-color="#ddffdd"/>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